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2C3000002C41C96277C.png" manifest:media-type="image/png"/>
  <manifest:file-entry manifest:full-path="Pictures/1000000100000253000003499D8D8B1C.png" manifest:media-type="image/png"/>
  <manifest:file-entry manifest:full-path="Pictures/1001AEBD000052220000741EE12BDD17.svg" manifest:media-type="image/svg+xml"/>
  <manifest:file-entry manifest:full-path="Pictures/10008447000052C9000052EC5CCD6930.svg" manifest:media-type="image/svg+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Garamond" svg:font-family="Garamond" style:font-family-generic="roman"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Mangal" svg:font-family="Mangal" style:font-family-generic="roman" style:font-pitch="variable"/>
    <style:font-face style:name="Noto Sans CJK SC Regular" svg:font-family="'Noto Sans CJK SC Regular'" style:font-family-generic="system" style:font-pitch="variable"/>
    <style:font-face style:name="Open Sans" svg:font-family="'Open Sans'" style:font-family-generic="swiss" style:font-pitch="variable"/>
    <style:font-face style:name="Open Sans1" svg:font-family="'Open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master-page-name="MP0">
      <style:paragraph-properties fo:margin-top="0cm" fo:margin-bottom="0cm" style:contextual-spacing="false" fo:line-height="100%" fo:text-align="end" style:justify-single-word="false" style:page-number="auto" fo:break-before="page"/>
      <style:text-properties officeooo:paragraph-rsid="024418de"/>
    </style:style>
    <style:style style:name="P2" style:family="paragraph" style:parent-style-name="Standard">
      <style:paragraph-properties fo:margin-top="0cm" fo:margin-bottom="0cm" style:contextual-spacing="false" fo:line-height="100%" fo:text-align="end" style:justify-single-word="false"/>
      <style:text-properties officeooo:paragraph-rsid="024418de"/>
    </style:style>
    <style:style style:name="P3" style:family="paragraph" style:parent-style-name="Heading">
      <style:paragraph-properties fo:margin-top="0cm" fo:margin-bottom="0cm" style:contextual-spacing="false" fo:line-height="100%"/>
      <style:text-properties style:font-name="Garamond" fo:font-size="9pt" fo:language="fr" fo:country="FR" officeooo:rsid="029bfb76" officeooo:paragraph-rsid="029bfb76" style:font-size-asian="11pt" style:font-size-complex="11pt" style:font-weight-complex="bold"/>
    </style:style>
    <style:style style:name="P4" style:family="paragraph" style:parent-style-name="Text_20_body">
      <style:paragraph-properties fo:margin-top="0cm" fo:margin-bottom="0cm" style:contextual-spacing="false" fo:line-height="100%"/>
      <style:text-properties style:font-name="Garamond" fo:font-size="9.30000019073486pt" fo:language="fr" fo:country="FR" officeooo:rsid="0279f3a2" officeooo:paragraph-rsid="0279f3a2" style:font-size-asian="9.30000019073486pt" style:font-size-complex="9.30000019073486pt" style:font-weight-complex="bold"/>
    </style:style>
    <style:style style:name="P5" style:family="paragraph" style:parent-style-name="Text_20_body">
      <style:paragraph-properties fo:margin-top="0cm" fo:margin-bottom="0cm" style:contextual-spacing="false" fo:line-height="100%" fo:text-align="start" style:justify-single-word="false" fo:text-indent="0cm" style:auto-text-indent="false"/>
      <style:text-properties fo:language="fr" fo:country="FR" fo:font-weight="normal" officeooo:paragraph-rsid="024418de" style:font-weight-asian="normal" style:font-weight-complex="normal"/>
    </style:style>
    <style:style style:name="P6" style:family="paragraph" style:parent-style-name="Text_20_body">
      <style:paragraph-properties fo:margin-top="0cm" fo:margin-bottom="0cm" style:contextual-spacing="false" fo:line-height="100%" fo:text-align="start" style:justify-single-word="false" fo:text-indent="0cm" style:auto-text-indent="false"/>
      <style:text-properties fo:font-size="8pt" fo:language="fr" fo:country="FR" fo:font-weight="normal" officeooo:paragraph-rsid="024418de" style:font-size-asian="7pt" style:font-weight-asian="normal" style:font-size-complex="8pt" style:font-weight-complex="normal"/>
    </style:style>
    <style:style style:name="P7" style:family="paragraph" style:parent-style-name="Text_20_body">
      <style:paragraph-properties fo:margin-top="0cm" fo:margin-bottom="0cm" style:contextual-spacing="false" fo:line-height="100%">
        <style:tab-stops>
          <style:tab-stop style:position="0.6cm"/>
          <style:tab-stop style:position="1cm"/>
        </style:tab-stops>
      </style:paragraph-properties>
      <style:text-properties officeooo:paragraph-rsid="02aa4712"/>
    </style:style>
    <style:style style:name="P8" style:family="paragraph" style:parent-style-name="Text_20_body">
      <style:paragraph-properties fo:margin-left="0cm" fo:margin-right="0cm" fo:margin-top="0cm" fo:margin-bottom="0cm" style:contextual-spacing="false" fo:line-height="125%" fo:text-align="justify" style:justify-single-word="false" fo:text-indent="0cm" style:auto-text-indent="false"/>
      <style:text-properties officeooo:paragraph-rsid="02aa4712"/>
    </style:style>
    <style:style style:name="P9" style:family="paragraph" style:parent-style-name="Text_20_body">
      <style:paragraph-properties fo:margin-top="0cm" fo:margin-bottom="0cm" style:contextual-spacing="false" fo:line-height="100%">
        <style:tab-stops>
          <style:tab-stop style:position="0.6cm"/>
          <style:tab-stop style:position="1cm"/>
        </style:tab-stops>
      </style:paragraph-properties>
      <style:text-properties officeooo:paragraph-rsid="0292701e"/>
    </style:style>
    <style:style style:name="P10" style:family="paragraph">
      <style:paragraph-properties fo:line-height="115%" fo:text-align="justify"/>
      <style:text-properties fo:font-size="12pt" fo:letter-spacing="-0.002cm" style:font-size-asian="8pt" style:font-size-complex="8pt"/>
    </style:style>
    <style:style style:name="P11" style:family="paragraph">
      <loext:graphic-properties draw:fill-color="#ffffff"/>
      <style:paragraph-properties fo:line-height="115%" fo:text-align="justify" style:writing-mode="lr-tb"/>
      <style:text-properties fo:font-size="12pt" fo:letter-spacing="-0.002cm" style:font-size-asian="8pt" style:font-size-complex="8pt"/>
    </style:style>
    <style:style style:name="P12" style:family="paragraph">
      <style:paragraph-properties fo:text-align="start"/>
      <style:text-properties fo:text-transform="uppercase" style:font-name="Open Sans" fo:font-size="8pt" style:font-size-asian="8pt" style:font-size-complex="8pt"/>
    </style:style>
    <style:style style:name="P13" style:family="paragraph">
      <loext:graphic-properties draw:fill-color="#ffffff"/>
      <style:paragraph-properties fo:text-align="start" style:writing-mode="lr-tb"/>
      <style:text-properties fo:text-transform="uppercase" style:font-name="Open Sans" fo:font-size="8pt" style:font-size-asian="8pt" style:font-size-complex="8pt"/>
    </style:style>
    <style:style style:name="P14" style:family="paragraph">
      <loext:graphic-properties draw:fill="solid" draw:fill-color="#000000"/>
      <style:paragraph-properties fo:margin-left="0cm" fo:margin-right="0cm" fo:margin-top="0cm" fo:margin-bottom="0cm" fo:line-height="100%" fo:text-align="center" fo:text-indent="0cm"/>
      <style:text-properties fo:font-variant="normal" fo:text-transform="none" style:use-window-font-color="true" loext:opacity="0%"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Noto Sans CJK SC'"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15" style:family="paragraph" style:parent-style-name="Text_20_body">
      <style:paragraph-properties fo:margin-top="0cm" fo:margin-bottom="0cm" style:contextual-spacing="false" fo:line-height="100%"/>
      <style:text-properties fo:language="fr" fo:country="FR"/>
    </style:style>
    <style:style style:name="P16" style:family="paragraph">
      <style:paragraph-properties fo:margin-left="0cm" fo:margin-right="0cm" fo:margin-top="0cm" fo:margin-bottom="0cm" fo:line-height="125%" fo:text-align="justify" fo:text-indent="0cm"/>
      <style:text-properties style:font-name="Open Sans" fo:font-size="8pt" fo:letter-spacing="-0.002cm" fo:language="fr" fo:country="FR" style:font-size-asian="10pt" style:font-name-complex="Open Sans" style:font-size-complex="8pt"/>
    </style:style>
    <style:style style:name="P17" style:family="paragraph">
      <loext:graphic-properties draw:fill-color="#ffffff"/>
      <style:paragraph-properties fo:margin-left="0cm" fo:margin-right="0cm" fo:margin-top="0cm" fo:margin-bottom="0cm" fo:line-height="115%" fo:text-align="justify" fo:text-indent="0cm" style:writing-mode="lr-tb"/>
      <style:text-properties style:font-name="Open Sans" fo:font-size="8pt" fo:letter-spacing="-0.002cm" fo:language="fr" fo:country="FR" style:font-size-asian="10pt" style:font-name-complex="Open Sans" style:font-size-complex="8pt"/>
    </style:style>
    <style:style style:name="P18" style:family="paragraph">
      <style:paragraph-properties fo:margin-left="0cm" fo:margin-right="0cm" fo:margin-top="0cm" fo:margin-bottom="0cm" fo:line-height="115%" fo:text-align="justify" fo:text-indent="0cm"/>
      <style:text-properties style:font-name="Open Sans" fo:font-size="8pt" fo:letter-spacing="-0.002cm" style:font-size-asian="10pt" style:font-name-complex="Open Sans" style:font-size-complex="8pt"/>
    </style:style>
    <style:style style:name="P19" style:family="paragraph">
      <loext:graphic-properties draw:fill-color="#ffffff"/>
      <style:paragraph-properties fo:margin-left="0cm" fo:margin-right="0cm" fo:margin-top="0cm" fo:margin-bottom="0cm" fo:line-height="115%" fo:text-align="justify" fo:text-indent="0cm" style:writing-mode="lr-tb"/>
      <style:text-properties style:font-name="Open Sans" fo:font-size="8pt" fo:letter-spacing="-0.002cm" style:font-size-asian="10pt" style:font-name-complex="Open Sans" style:font-size-complex="8pt"/>
    </style:style>
    <style:style style:name="P20" style:family="paragraph">
      <style:paragraph-properties fo:margin-left="0cm" fo:margin-right="0cm" fo:margin-top="0cm" fo:margin-bottom="0cm" fo:line-height="115%" fo:text-align="justify" fo:text-indent="0cm"/>
      <style:text-properties style:font-name="Open Sans" fo:font-size="8pt" fo:letter-spacing="-0.002cm" fo:language="fr" fo:country="FR" style:font-size-asian="7.5pt" style:font-name-complex="Open Sans" style:font-size-complex="8pt"/>
    </style:style>
    <style:style style:name="P21" style:family="paragraph">
      <loext:graphic-properties draw:fill-color="#ffffff"/>
      <style:paragraph-properties fo:margin-left="0cm" fo:margin-right="0cm" fo:margin-top="0cm" fo:margin-bottom="0cm" fo:line-height="115%" fo:text-align="justify" fo:text-indent="0cm" style:writing-mode="lr-tb"/>
      <style:text-properties style:font-name="Open Sans" fo:font-size="8pt" fo:letter-spacing="-0.002cm" fo:language="fr" fo:country="FR" style:font-size-asian="7.5pt" style:font-name-complex="Open Sans" style:font-size-complex="8pt"/>
    </style:style>
    <style:style style:name="P22" style:family="paragraph">
      <loext:graphic-properties draw:fill="none" draw:fill-color="#ffffff"/>
      <style:text-properties style:font-name="Open Sans" fo:font-size="6pt" style:font-size-asian="6pt" style:font-size-complex="6pt"/>
    </style:style>
    <style:style style:name="P23" style:family="paragraph">
      <style:paragraph-properties fo:margin-left="0cm" fo:margin-right="0cm" fo:margin-top="0cm" fo:margin-bottom="0cm" fo:line-height="125%" fo:text-align="center" fo:text-indent="0cm"/>
      <style:text-properties fo:font-size="10pt" fo:letter-spacing="-0.002cm" fo:font-weight="normal" style:font-size-asian="10pt" style:font-weight-asian="normal" style:font-size-complex="10pt" style:font-weight-complex="normal"/>
    </style:style>
    <style:style style:name="P24" style:family="paragraph">
      <loext:graphic-properties draw:fill-color="#ffffff"/>
      <style:paragraph-properties fo:margin-left="0cm" fo:margin-right="0cm" fo:margin-top="0cm" fo:margin-bottom="0cm" fo:line-height="125%" fo:text-align="center" fo:text-indent="0cm" style:writing-mode="lr-tb"/>
      <style:text-properties fo:font-size="10pt" fo:letter-spacing="-0.002cm" fo:font-weight="normal" style:font-size-asian="10pt" style:font-weight-asian="normal" style:font-size-complex="10pt" style:font-weight-complex="normal"/>
    </style:style>
    <style:style style:name="P25" style:family="paragraph">
      <style:paragraph-properties fo:text-align="center"/>
      <style:text-properties fo:font-size="12pt"/>
    </style:style>
    <style:style style:name="P26" style:family="paragraph">
      <style:paragraph-properties fo:margin-left="0cm" fo:margin-right="0cm" fo:margin-top="0cm" fo:margin-bottom="0cm" fo:line-height="125%" fo:text-align="center" fo:text-indent="0cm"/>
      <style:text-properties fo:text-transform="uppercase" style:font-name="Garamond" fo:font-size="8.69999980926514pt" fo:font-weight="bold" style:font-size-asian="8.69999980926514pt" style:font-weight-asian="bold" style:font-size-complex="8.69999980926514pt" style:font-weight-complex="bold"/>
    </style:style>
    <style:style style:name="P27" style:family="paragraph">
      <loext:graphic-properties draw:fill="solid" draw:fill-color="#ffffff"/>
      <style:paragraph-properties fo:margin-left="0cm" fo:margin-right="0cm" fo:margin-top="0cm" fo:margin-bottom="0cm" fo:line-height="125%" fo:text-align="center" fo:text-indent="0cm" style:writing-mode="lr-tb"/>
      <style:text-properties fo:text-transform="uppercase" style:font-name="Garamond" fo:font-size="8.69999980926514pt" fo:font-weight="bold" style:font-size-asian="8.69999980926514pt" style:font-weight-asian="bold" style:font-size-complex="8.69999980926514pt" style:font-weight-complex="bold"/>
    </style:style>
    <style:style style:name="P28" style:family="paragraph" style:parent-style-name="Text_20_body" style:list-style-name="L1" style:master-page-name="">
      <loext:graphic-properties draw:fill="none"/>
      <style:paragraph-properties fo:margin-left="0cm" fo:margin-right="0cm" fo:margin-top="0cm" fo:margin-bottom="0cm" style:contextual-spacing="false" fo:line-height="100%" fo:text-align="justify" style:justify-single-word="false" fo:text-indent="0cm" style:auto-text-indent="false" style:page-number="auto" fo:background-color="transparent">
        <style:tab-stops>
          <style:tab-stop style:position="0.6cm"/>
          <style:tab-stop style:position="1cm"/>
        </style:tab-stops>
      </style:paragraph-properties>
      <style:text-properties style:font-name="Open Sans" fo:font-size="8pt" fo:language="fr" fo:country="FR" officeooo:paragraph-rsid="02b86c3a" style:font-size-asian="8pt" style:font-size-complex="8pt"/>
    </style:style>
    <style:style style:name="P29" style:family="paragraph" style:parent-style-name="Text_20_body" style:list-style-name="L1">
      <style:paragraph-properties fo:margin-left="0cm" fo:margin-right="0cm" fo:line-height="100%" fo:text-align="justify" style:justify-single-word="false" fo:text-indent="0cm" style:auto-text-indent="false"/>
      <style:text-properties style:font-name="Times New Roman" fo:font-size="12pt" officeooo:paragraph-rsid="02b86c3a" style:font-size-asian="12pt" style:font-size-complex="12pt"/>
    </style:style>
    <style:style style:name="P30" style:family="paragraph" style:parent-style-name="Text_20_body" style:list-style-name="L1">
      <style:paragraph-properties fo:margin-left="0cm" fo:margin-right="0cm" fo:margin-top="0cm" fo:margin-bottom="0cm" style:contextual-spacing="false" fo:line-height="100%" fo:text-align="justify" style:justify-single-word="false" fo:text-indent="0cm" style:auto-text-indent="false"/>
      <style:text-properties style:font-name="Open Sans" fo:font-size="4pt" fo:language="fr" fo:country="FR" officeooo:paragraph-rsid="02abd3b1" style:font-size-asian="3.5pt" style:font-size-complex="4pt"/>
    </style:style>
    <style:style style:name="P31" style:family="paragraph" style:parent-style-name="Text_20_body" style:list-style-name="L1">
      <style:paragraph-properties fo:margin-left="0cm" fo:margin-right="0cm" fo:margin-top="0cm" fo:margin-bottom="0cm" style:contextual-spacing="false" fo:line-height="100%" fo:text-align="justify" style:justify-single-word="false" fo:text-indent="0cm" style:auto-text-indent="false"/>
      <style:text-properties style:font-name="Open Sans" fo:font-size="8pt" fo:language="fr" fo:country="FR" fo:font-weight="bold" officeooo:paragraph-rsid="02abd3b1" style:font-size-asian="8pt" style:font-weight-asian="bold" style:font-size-complex="8pt" style:font-weight-complex="bold"/>
    </style:style>
    <style:style style:name="P32" style:family="paragraph" style:parent-style-name="Text_20_body" style:list-style-name="L1">
      <style:paragraph-properties fo:margin-left="0cm" fo:margin-right="0cm" fo:line-height="100%" fo:text-align="justify" style:justify-single-word="false" fo:text-indent="0cm" style:auto-text-indent="false"/>
      <style:text-properties style:font-name="Open Sans" fo:font-size="8pt" fo:language="fr" fo:country="FR" officeooo:paragraph-rsid="02b86c3a" style:font-size-asian="8pt" style:font-size-complex="8pt"/>
    </style:style>
    <style:style style:name="P33" style:family="paragraph" style:parent-style-name="Text_20_body" style:list-style-name="L1">
      <style:paragraph-properties fo:margin-left="0cm" fo:margin-right="0cm" fo:line-height="100%" fo:text-align="justify" style:justify-single-word="false" fo:text-indent="0cm" style:auto-text-indent="false"/>
      <style:text-properties style:font-name="Open Sans" fo:font-size="4pt" fo:language="fr" fo:country="FR" officeooo:paragraph-rsid="02b86c3a" style:font-size-asian="3.5pt" style:font-size-complex="4pt"/>
    </style:style>
    <style:style style:name="P34" style:family="paragraph" style:parent-style-name="Text_20_body" style:list-style-name="L1">
      <style:paragraph-properties fo:margin-left="0cm" fo:margin-right="0cm" fo:line-height="100%" fo:text-align="justify" style:justify-single-word="false" fo:text-indent="0cm" style:auto-text-indent="false"/>
      <style:text-properties style:font-name="Times New Roman" fo:font-size="4pt" officeooo:paragraph-rsid="02b86c3a" style:font-size-asian="3.5pt" style:font-size-complex="4pt"/>
    </style:style>
    <style:style style:name="P35" style:family="paragraph" style:parent-style-name="Text_20_body" style:list-style-name="L1">
      <style:paragraph-properties fo:margin-left="0cm" fo:margin-right="0cm" fo:line-height="100%" fo:text-align="justify" style:justify-single-word="false" fo:text-indent="0cm" style:auto-text-indent="false"/>
      <style:text-properties style:font-name="Open Sans" fo:font-size="8pt" fo:language="fr" fo:country="FR" fo:font-weight="bold" officeooo:paragraph-rsid="02b86c3a" style:font-size-asian="8pt" style:font-size-complex="8pt"/>
    </style:style>
    <style:style style:name="P36" style:family="paragraph" style:parent-style-name="Text_20_body" style:list-style-name="L1">
      <style:paragraph-properties fo:margin-left="0cm" fo:margin-right="0cm" fo:line-height="100%" fo:text-align="justify" style:justify-single-word="false" fo:text-indent="0cm" style:auto-text-indent="false"/>
      <style:text-properties style:font-name="Open Sans" fo:font-size="8pt" officeooo:paragraph-rsid="02b86c3a" style:font-size-asian="8pt" style:font-size-complex="8pt"/>
    </style:style>
    <style:style style:name="P37" style:family="paragraph" style:parent-style-name="Text_20_body" style:list-style-name="L1">
      <style:paragraph-properties fo:margin-left="0cm" fo:margin-right="0cm" fo:line-height="100%" fo:text-align="justify" style:justify-single-word="false" fo:text-indent="0cm" style:auto-text-indent="false"/>
      <style:text-properties style:font-name="Open Sans" fo:font-size="8pt" officeooo:paragraph-rsid="02ba6770" style:font-size-asian="8pt" style:font-size-complex="8pt"/>
    </style:style>
    <style:style style:name="P38"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Open Sans" fo:font-size="8pt" fo:language="fr" fo:country="FR" officeooo:paragraph-rsid="0295d203" style:font-size-asian="7pt" style:font-size-complex="8pt"/>
    </style:style>
    <style:style style:name="P39" style:family="paragraph">
      <style:paragraph-properties fo:text-align="center"/>
    </style:style>
    <style:style style:name="P40" style:family="paragraph">
      <style:paragraph-properties fo:text-align="center"/>
      <style:text-properties fo:text-transform="uppercase" style:font-name="Garamond" fo:font-size="10pt" fo:font-weight="bold" style:font-weight-asian="bold" style:font-weight-complex="bold"/>
    </style:style>
    <style:style style:name="P41" style:family="paragraph">
      <loext:graphic-properties draw:fill="solid" draw:fill-color="#ffffff"/>
      <style:paragraph-properties fo:text-align="center" style:writing-mode="lr-tb"/>
      <style:text-properties fo:text-transform="uppercase" style:font-name="Garamond" fo:font-size="10pt" fo:font-weight="bold" style:font-weight-asian="bold" style:font-weight-complex="bold"/>
    </style:style>
    <style:style style:name="P4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Open Sans" fo:font-size="8pt" fo:language="fr" fo:country="FR" officeooo:paragraph-rsid="0295d203" style:font-size-asian="3.5pt" style:font-size-complex="4pt"/>
    </style:style>
    <style:style style:name="P43" style:family="paragraph" style:parent-style-name="Text_20_body" style:list-style-name="L2">
      <style:paragraph-properties fo:margin-left="0cm" fo:margin-right="0cm" fo:margin-top="0cm" fo:margin-bottom="0cm" style:contextual-spacing="false" fo:line-height="100%" fo:text-align="justify" style:justify-single-word="false" fo:text-indent="0cm" style:auto-text-indent="false"/>
      <style:text-properties style:font-name="Open Sans" fo:font-size="8pt" officeooo:paragraph-rsid="02abd3b1" style:font-size-asian="8pt" style:font-size-complex="8pt"/>
    </style:style>
    <style:style style:name="P44"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Open Sans" fo:font-size="4pt" officeooo:paragraph-rsid="02abd3b1" style:font-size-asian="3.5pt" style:font-size-complex="4pt"/>
    </style:style>
    <style:style style:name="P45"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Open Sans" fo:font-size="8pt" officeooo:rsid="02ba6770" officeooo:paragraph-rsid="02ba6770" style:font-size-asian="7pt" style:font-size-complex="8pt"/>
    </style:style>
    <style:style style:name="P46" style:family="paragraph" style:parent-style-name="Style_20_de_20_dessin_20_par_20_défaut">
      <style:paragraph-properties fo:margin-left="0cm" fo:margin-right="0cm" fo:line-height="100%" fo:text-align="justify" style:justify-single-word="false" fo:text-indent="0cm" style:auto-text-indent="false"/>
      <style:text-properties officeooo:paragraph-rsid="0288cbdb"/>
    </style:style>
    <style:style style:name="P47" style:family="paragraph">
      <style:paragraph-properties fo:margin-left="0cm" fo:margin-right="0cm" fo:margin-top="0.118cm" fo:margin-bottom="0.048cm" fo:line-height="100%" fo:text-align="justify" fo:text-indent="0cm"/>
      <style:text-properties fo:font-size="10pt" fo:letter-spacing="-0.002cm" style:font-size-asian="10pt" style:font-size-complex="10pt"/>
    </style:style>
    <style:style style:name="P48" style:family="paragraph">
      <loext:graphic-properties draw:fill-color="#ffffff"/>
      <style:paragraph-properties fo:margin-top="0.118cm" fo:margin-bottom="0.048cm" fo:line-height="115%" fo:text-align="justify" style:writing-mode="lr-tb"/>
      <style:text-properties fo:font-size="10pt" fo:letter-spacing="-0.002cm" style:font-size-asian="10pt" style:font-size-complex="10pt"/>
    </style:style>
    <style:style style:name="P49" style:family="paragraph" style:parent-style-name="Text_20_body">
      <style:paragraph-properties fo:margin-left="0cm" fo:margin-right="0cm" fo:line-height="100%" fo:text-align="justify" style:justify-single-word="false" fo:text-indent="0cm" style:auto-text-indent="false"/>
      <style:text-properties style:font-name="Open Sans" fo:font-size="8pt" fo:language="fr" fo:country="FR" officeooo:paragraph-rsid="02ba6770" style:font-size-asian="8pt" style:font-size-complex="8pt"/>
    </style:style>
    <style:style style:name="P50" style:family="paragraph">
      <style:paragraph-properties fo:margin-left="0cm" fo:margin-right="0cm" fo:margin-top="0cm" fo:margin-bottom="0cm" fo:line-height="100%" fo:text-align="justify" fo:text-indent="0cm"/>
      <style:text-properties style:font-name="Open Sans" fo:font-size="8pt" fo:letter-spacing="-0.002cm" fo:font-style="normal" style:font-size-asian="10pt" style:font-style-asian="normal" style:font-name-complex="Open Sans" style:font-size-complex="8pt" style:font-style-complex="normal"/>
    </style:style>
    <style:style style:name="P51" style:family="paragraph">
      <loext:graphic-properties draw:fill-color="#ffffff"/>
      <style:paragraph-properties fo:margin-left="0cm" fo:margin-right="0cm" fo:margin-top="0cm" fo:margin-bottom="0cm" fo:line-height="100%" fo:text-align="justify" fo:text-indent="0cm" style:writing-mode="lr-tb"/>
      <style:text-properties style:font-name="Open Sans" fo:font-size="8pt" fo:letter-spacing="-0.002cm" fo:font-style="normal" style:font-size-asian="10pt" style:font-style-asian="normal" style:font-name-complex="Open Sans" style:font-size-complex="8pt" style:font-style-complex="normal"/>
    </style:style>
    <style:style style:name="P52" style:family="paragraph" style:parent-style-name="Text_20_body">
      <style:paragraph-properties fo:margin-top="0cm" fo:margin-bottom="0cm" style:contextual-spacing="false" fo:line-height="100%" fo:text-align="end" style:justify-single-word="false"/>
      <style:text-properties officeooo:paragraph-rsid="0271a151"/>
    </style:style>
    <style:style style:name="P53" style:family="paragraph">
      <style:paragraph-properties fo:text-align="start"/>
      <style:text-properties fo:text-transform="uppercase" style:font-name="Open Sans" fo:font-size="8pt" fo:font-weight="bold" style:font-size-asian="8pt" style:font-weight-asian="bold" style:font-size-complex="8pt" style:font-weight-complex="bold"/>
    </style:style>
    <style:style style:name="P54" style:family="paragraph">
      <loext:graphic-properties draw:fill-color="#ffffff"/>
      <style:paragraph-properties fo:text-align="start" style:writing-mode="lr-tb"/>
      <style:text-properties fo:text-transform="uppercase" style:font-name="Open Sans" fo:font-size="8pt" fo:font-weight="bold" style:font-size-asian="8pt" style:font-weight-asian="bold" style:font-size-complex="8pt" style:font-weight-complex="bold"/>
    </style:style>
    <style:style style:name="P55" style:family="paragraph" style:parent-style-name="Frame_20_contents">
      <style:paragraph-properties fo:text-align="justify" style:justify-single-word="false"/>
      <style:text-properties fo:font-size="6pt"/>
    </style:style>
    <style:style style:name="P56" style:family="paragraph">
      <style:paragraph-properties fo:margin-top="0cm" fo:margin-bottom="0cm" fo:line-height="100%" fo:text-align="justify"/>
      <style:text-properties fo:font-size="12pt" fo:letter-spacing="-0.002cm" style:font-size-asian="8pt" style:font-size-complex="8pt"/>
    </style:style>
    <style:style style:name="P57" style:family="paragraph">
      <style:paragraph-properties fo:margin-top="0cm" fo:margin-bottom="0cm" fo:line-height="100%" fo:text-align="start"/>
      <style:text-properties fo:font-size="12pt" fo:letter-spacing="-0.002cm" style:font-size-asian="8pt" style:font-size-complex="8pt"/>
    </style:style>
    <style:style style:name="P58" style:family="paragraph">
      <loext:graphic-properties draw:fill-color="#ffffff"/>
      <style:paragraph-properties fo:margin-top="0cm" fo:margin-bottom="0cm" fo:line-height="100%" fo:text-align="start" style:writing-mode="lr-tb"/>
      <style:text-properties fo:font-size="12pt" fo:letter-spacing="-0.002cm" style:font-size-asian="8pt" style:font-size-complex="8pt"/>
    </style:style>
    <style:style style:name="T1" style:family="text">
      <style:text-properties style:font-name="Open Sans" fo:font-size="7pt" fo:language="fr" fo:country="FR" fo:font-weight="normal" style:font-size-asian="7pt" style:font-weight-asian="normal" style:font-size-complex="7pt" style:font-weight-complex="normal"/>
    </style:style>
    <style:style style:name="T2" style:family="text">
      <style:text-properties style:font-name="Open Sans" fo:font-size="7pt" fo:language="fr" fo:country="FR" fo:font-weight="normal" officeooo:rsid="02748edf" style:font-size-asian="7pt" style:font-weight-asian="normal" style:font-size-complex="7pt" style:font-weight-complex="normal"/>
    </style:style>
    <style:style style:name="T3" style:family="text">
      <style:text-properties style:text-position="super 58%" style:font-name="Open Sans" fo:font-size="7pt" fo:language="fr" fo:country="FR" fo:font-weight="normal" officeooo:rsid="02748edf" style:font-size-asian="7pt" style:font-weight-asian="normal" style:font-size-complex="7pt" style:font-weight-complex="normal"/>
    </style:style>
    <style:style style:name="T4" style:family="text">
      <style:text-properties style:font-name="Open Sans" fo:font-size="7pt" fo:language="fr" fo:country="FR" fo:font-weight="normal" officeooo:rsid="02b749af" style:font-size-asian="7pt" style:font-weight-asian="normal" style:font-size-complex="7pt" style:font-weight-complex="normal"/>
    </style:style>
    <style:style style:name="T5" style:family="text">
      <style:text-properties style:font-name="Open Sans" fo:font-size="7pt" fo:language="fr" fo:country="FR" fo:font-weight="normal" officeooo:rsid="02515f89" style:font-size-asian="7pt" style:font-weight-asian="normal" style:font-size-complex="7pt" style:font-weight-complex="normal"/>
    </style:style>
    <style:style style:name="T6" style:family="text">
      <style:text-properties fo:font-size="8pt" officeooo:rsid="02748edf" style:font-size-asian="8pt" style:font-size-complex="8pt"/>
    </style:style>
    <style:style style:name="T7" style:family="text">
      <style:text-properties fo:font-size="8pt" style:font-size-asian="8pt" style:font-size-complex="8pt"/>
    </style:style>
    <style:style style:name="T8" style:family="text">
      <style:text-properties style:font-name="Open Sans" fo:font-size="8pt" fo:language="fr" fo:country="FR" fo:font-style="normal" fo:font-weight="normal" style:font-size-asian="8pt" style:font-style-asian="normal" style:font-weight-asian="normal" style:font-size-complex="8pt" style:font-style-complex="normal" style:font-weight-complex="normal"/>
    </style:style>
    <style:style style:name="T9" style:family="text">
      <style:text-properties style:font-name="Open Sans" fo:font-size="8pt" fo:language="fr" fo:country="FR" fo:font-style="italic" fo:font-weight="bold" style:font-size-asian="8pt" style:font-style-asian="italic" style:font-weight-asian="bold" style:font-size-complex="8pt" style:font-style-complex="italic" style:font-weight-complex="bold"/>
    </style:style>
    <style:style style:name="T10" style:family="text">
      <style:text-properties fo:color="#000000" loext:opacity="100%" style:font-name="Open Sans" fo:font-size="8pt" fo:language="fr" fo:country="FR" fo:font-style="normal" fo:font-weight="normal" officeooo:rsid="0053b075" style:font-size-asian="8pt" style:font-style-asian="normal" style:font-weight-asian="normal" style:font-size-complex="8pt" style:font-style-complex="normal" style:font-weight-complex="normal"/>
    </style:style>
    <style:style style:name="T11" style:family="text">
      <style:text-properties style:font-name="Open Sans" fo:font-size="8pt" fo:letter-spacing="-0.002cm" fo:language="fr" fo:country="FR" fo:font-weight="bold" style:font-size-asian="8pt" style:font-weight-asian="bold" style:font-size-complex="8pt" style:font-weight-complex="bold"/>
    </style:style>
    <style:style style:name="T12" style:family="text">
      <style:text-properties style:font-name="Open Sans" fo:font-size="8pt" fo:letter-spacing="-0.002cm" fo:language="fr" fo:country="FR" fo:font-weight="normal" style:font-size-asian="8pt" style:font-weight-asian="normal" style:font-size-complex="8pt" style:font-weight-complex="normal"/>
    </style:style>
    <style:style style:name="T13" style:family="text">
      <style:text-properties fo:color="#000000" loext:opacity="100%" style:font-name="Open Sans" fo:font-size="8pt" fo:letter-spacing="-0.002cm" fo:language="fr" fo:country="FR" fo:font-style="italic" fo:font-weight="normal" style:font-size-asian="8pt" style:font-weight-asian="normal" style:font-name-complex="Open Sans" style:font-size-complex="8pt" style:font-style-complex="italic" style:font-weight-complex="normal"/>
    </style:style>
    <style:style style:name="T14" style:family="text">
      <style:text-properties fo:text-transform="uppercase" style:font-name="Open Sans" fo:font-size="12.5pt" fo:letter-spacing="-0.006cm" fo:language="fr" fo:country="FR" style:font-size-asian="12.5pt" style:font-size-complex="12.5pt"/>
    </style:style>
    <style:style style:name="T15" style:family="text">
      <style:text-properties fo:text-transform="uppercase" style:font-name="Open Sans" fo:font-size="8pt" fo:letter-spacing="-0.006cm" fo:language="fr" fo:country="FR" style:font-size-asian="8pt" style:font-size-complex="8pt"/>
    </style:style>
    <style:style style:name="T16" style:family="text">
      <style:text-properties fo:color="#000000" loext:opacity="100%" style:font-name="Open Sans" fo:font-size="8.5pt" fo:language="fr" fo:country="FR" fo:font-style="italic" fo:font-weight="bold" style:font-size-asian="8.5pt" style:font-style-asian="normal" style:font-weight-asian="normal" style:font-size-complex="8.5pt" style:font-style-complex="normal" style:font-weight-complex="normal"/>
    </style:style>
    <style:style style:name="T17" style:family="text">
      <style:text-properties style:font-name="Open Sans" fo:font-size="8pt" fo:letter-spacing="-0.002cm" fo:language="fr" fo:country="FR" style:font-size-asian="8pt" style:font-name-complex="Open Sans" style:font-size-complex="8pt"/>
    </style:style>
    <style:style style:name="T18" style:family="text">
      <style:text-properties fo:text-transform="uppercase" style:font-name="Open Sans" fo:font-size="8pt" fo:letter-spacing="normal" fo:language="fr" fo:country="FR" style:font-size-asian="8pt" style:font-size-complex="8pt"/>
    </style:style>
    <style:style style:name="T19" style:family="text">
      <style:text-properties style:font-name="Open Sans" fo:font-size="8pt" fo:letter-spacing="-0.002cm" fo:language="fr" fo:country="FR" fo:font-weight="bold" style:font-size-asian="10pt" style:font-weight-asian="bold" style:font-name-complex="Open Sans" style:font-size-complex="8pt" style:font-weight-complex="bold"/>
    </style:style>
    <style:style style:name="T20" style:family="text">
      <style:text-properties style:font-name="Open Sans" fo:font-size="8pt" fo:letter-spacing="-0.002cm" fo:language="fr" fo:country="FR" style:font-size-asian="10pt" style:font-name-complex="Open Sans" style:font-size-complex="8pt"/>
    </style:style>
    <style:style style:name="T21" style:family="text">
      <style:text-properties fo:text-transform="uppercase" style:font-name="Open Sans" fo:font-size="12.5pt" fo:letter-spacing="-0.006cm" style:font-size-asian="12.5pt" style:font-size-complex="12.5pt"/>
    </style:style>
    <style:style style:name="T22" style:family="text">
      <style:text-properties fo:text-transform="uppercase" style:font-name="Open Sans" fo:font-size="8pt" fo:letter-spacing="normal" style:font-size-asian="8pt" style:font-size-complex="8pt"/>
    </style:style>
    <style:style style:name="T23" style:family="text">
      <style:text-properties style:font-name="Open Sans" fo:font-size="8pt" fo:letter-spacing="-0.002cm" fo:language="fr" fo:country="FR" style:text-underline-style="solid" style:text-underline-width="auto" style:text-underline-color="font-color" fo:font-weight="bold" style:font-size-asian="7.5pt" style:font-weight-asian="bold" style:font-name-complex="Open Sans" style:font-size-complex="8pt" style:font-weight-complex="bold"/>
    </style:style>
    <style:style style:name="T24" style:family="text">
      <style:text-properties style:font-name="Open Sans" fo:font-size="8pt" fo:letter-spacing="-0.002cm" fo:language="fr" fo:country="FR" fo:font-weight="bold" style:font-size-asian="7.5pt" style:font-weight-asian="bold" style:font-name-complex="Open Sans" style:font-size-complex="8pt" style:font-weight-complex="bold"/>
    </style:style>
    <style:style style:name="T25" style:family="text">
      <style:text-properties style:font-name="Open Sans" fo:font-size="8pt" fo:letter-spacing="-0.002cm" fo:language="fr" fo:country="FR" style:font-size-asian="7.5pt" style:font-name-complex="Open Sans" style:font-size-complex="8pt"/>
    </style:style>
    <style:style style:name="T26" style:family="text">
      <style:text-properties fo:text-transform="lowercase" style:text-position="super 58%" style:font-name="Open Sans" fo:font-size="12.5pt" fo:letter-spacing="0.018cm" fo:language="fr" fo:country="FR" style:font-size-asian="12.5pt" style:font-size-complex="12.5pt"/>
    </style:style>
    <style:style style:name="T27" style:family="text">
      <style:text-properties fo:font-variant="normal" fo:text-transform="none" style:text-position="super 58%" style:font-name="Open Sans" fo:font-size="12.5pt" fo:letter-spacing="-0.006cm" fo:language="fr" fo:country="FR" style:font-size-asian="12.5pt" style:font-size-complex="12.5pt"/>
    </style:style>
    <style:style style:name="T28" style:family="text">
      <style:text-properties fo:text-transform="uppercase" style:font-name="Open Sans" fo:font-size="8pt" fo:letter-spacing="normal" fo:language="fr" fo:country="FR" fo:font-weight="bold" style:font-size-asian="8pt" style:font-weight-asian="bold" style:font-size-complex="8pt" style:font-weight-complex="bold"/>
    </style:style>
    <style:style style:name="T29" style:family="text">
      <style:text-properties style:font-name="Open Sans" fo:font-size="8pt" fo:letter-spacing="-0.002cm" fo:language="fr" fo:country="FR" fo:font-weight="bold" style:font-size-asian="8pt" style:font-weight-asian="bold" style:font-name-complex="Open Sans" style:font-size-complex="8pt" style:font-weight-complex="bold"/>
    </style:style>
    <style:style style:name="T30" style:family="text">
      <style:text-properties fo:text-transform="lowercase" style:text-position="super 58%" style:font-name="Open Sans" fo:font-size="12.5pt" fo:letter-spacing="0.002cm" fo:language="fr" fo:country="FR" style:font-size-asian="12.5pt" style:font-size-complex="12.5pt"/>
    </style:style>
    <style:style style:name="T31" style:family="text">
      <style:text-properties fo:text-transform="uppercase" style:text-position="70% 58%" style:font-name="Open Sans" fo:font-size="6pt" fo:letter-spacing="normal" fo:language="fr" fo:country="FR" style:font-size-asian="6pt" style:font-size-complex="6pt"/>
    </style:style>
    <style:style style:name="T32" style:family="text">
      <style:text-properties style:font-name="Open Sans" fo:font-size="6pt" fo:language="fr" fo:country="FR" style:font-size-asian="6pt" style:font-size-complex="6pt"/>
    </style:style>
    <style:style style:name="T33" style:family="text">
      <style:text-properties style:font-name="Open Sans" fo:font-size="8pt" fo:letter-spacing="-0.002cm" fo:language="fr" fo:country="FR" fo:font-weight="normal" style:font-size-asian="8pt" style:font-weight-asian="normal" style:font-name-complex="Open Sans" style:font-size-complex="8pt" style:font-weight-complex="normal"/>
    </style:style>
    <style:style style:name="T34" style:family="text">
      <style:text-properties fo:text-transform="uppercase" style:font-name="Garamond" fo:font-size="8.69999980926514pt" fo:language="fr" fo:country="FR" fo:font-weight="bold" style:font-size-asian="8.69999980926514pt" style:font-weight-asian="bold" style:font-name-complex="Times New Roman" style:font-size-complex="8.69999980926514pt" style:font-weight-complex="bold"/>
    </style:style>
    <style:style style:name="T35" style:family="text">
      <style:text-properties style:font-name="Open Sans" fo:font-size="8pt" fo:language="fr" fo:country="FR" style:font-size-asian="8pt" style:font-size-complex="8pt"/>
    </style:style>
    <style:style style:name="T36" style:family="text">
      <style:text-properties style:font-name="Open Sans" fo:font-size="8pt" fo:language="fr" fo:country="FR" fo:font-weight="bold" officeooo:rsid="008ae64f" style:font-size-asian="8pt" style:font-weight-asian="bold" style:font-size-complex="8pt" style:font-weight-complex="bold"/>
    </style:style>
    <style:style style:name="T37" style:family="text">
      <style:text-properties style:font-name="Open Sans" fo:font-size="8pt" fo:language="fr" fo:country="FR" fo:font-weight="bold" style:font-size-asian="8pt" style:font-weight-asian="bold" style:font-size-complex="8pt" style:font-weight-complex="bold"/>
    </style:style>
    <style:style style:name="T38" style:family="text">
      <style:text-properties style:font-name="Open Sans" fo:font-size="8pt" fo:language="fr" fo:country="FR" fo:font-weight="bold" style:font-size-asian="8pt" style:font-size-complex="8pt"/>
    </style:style>
    <style:style style:name="T39" style:family="text">
      <style:text-properties style:font-name="Open Sans" fo:font-size="8pt" fo:language="fr" fo:country="FR" fo:font-style="italic" style:font-size-asian="8pt" style:font-style-asian="italic" style:font-size-complex="8pt" style:font-style-complex="italic"/>
    </style:style>
    <style:style style:name="T40" style:family="text">
      <style:text-properties style:font-name="Open Sans" fo:font-size="8pt" fo:language="fr" fo:country="FR" fo:font-style="italic" fo:font-weight="bold" style:font-size-asian="8pt" style:font-size-complex="8pt"/>
    </style:style>
    <style:style style:name="T41" style:family="text">
      <style:text-properties fo:font-style="italic" fo:font-weight="bold"/>
    </style:style>
    <style:style style:name="T42" style:family="text">
      <style:text-properties fo:font-style="italic" fo:font-weight="bold" officeooo:rsid="008b2ea8"/>
    </style:style>
    <style:style style:name="T43" style:family="text">
      <style:text-properties style:text-position="super 58%" fo:font-style="italic" fo:font-weight="bold" officeooo:rsid="008b2ea8"/>
    </style:style>
    <style:style style:name="T44" style:family="text">
      <style:text-properties fo:font-weight="bold"/>
    </style:style>
    <style:style style:name="T45" style:family="text">
      <style:text-properties style:text-position="super 58%" officeooo:rsid="008b2ea8"/>
    </style:style>
    <style:style style:name="T46" style:family="text">
      <style:text-properties officeooo:rsid="008b2ea8"/>
    </style:style>
    <style:style style:name="T47" style:family="text">
      <style:text-properties fo:font-style="italic"/>
    </style:style>
    <style:style style:name="T48" style:family="text">
      <style:text-properties fo:font-style="italic" style:text-underline-style="solid" style:text-underline-width="auto" style:text-underline-color="font-color" fo:font-weight="bold"/>
    </style:style>
    <style:style style:name="T49" style:family="text">
      <style:text-properties fo:font-style="italic" style:text-underline-style="solid" style:text-underline-width="auto" style:text-underline-color="font-color" fo:font-weight="bold" officeooo:rsid="008b2ea8"/>
    </style:style>
    <style:style style:name="T50" style:family="text">
      <style:text-properties fo:font-style="italic" style:text-underline-style="solid" style:text-underline-width="auto" style:text-underline-color="font-color"/>
    </style:style>
    <style:style style:name="T51" style:family="text">
      <style:text-properties fo:font-style="italic" style:text-underline-style="solid" style:text-underline-width="auto" style:text-underline-color="font-color" officeooo:rsid="008b2ea8"/>
    </style:style>
    <style:style style:name="T52" style:family="text">
      <style:text-properties style:text-position="super 58%" fo:font-style="italic" style:text-underline-style="solid" style:text-underline-width="auto" style:text-underline-color="font-color" officeooo:rsid="008b2ea8"/>
    </style:style>
    <style:style style:name="T53" style:family="text">
      <style:text-properties style:font-name="Open Sans" fo:font-size="8pt" fo:language="fr" fo:country="FR" style:text-underline-style="solid" style:text-underline-width="auto" style:text-underline-color="font-color" style:font-size-asian="8pt" style:font-size-complex="8pt"/>
    </style:style>
    <style:style style:name="T54" style:family="text">
      <style:text-properties style:font-name="Open Sans" fo:font-size="8pt" fo:language="fr" fo:country="FR" fo:font-weight="bold" officeooo:rsid="008b2ea8" style:font-size-asian="8pt" style:font-weight-asian="bold" style:font-size-complex="8pt" style:font-weight-complex="bold"/>
    </style:style>
    <style:style style:name="T55" style:family="text">
      <style:text-properties style:text-position="super 58%" style:font-name="Open Sans" fo:font-size="8pt" fo:language="fr" fo:country="FR" officeooo:rsid="008b2ea8" style:font-size-asian="8pt" style:font-size-complex="8pt"/>
    </style:style>
    <style:style style:name="T56" style:family="text">
      <style:text-properties style:font-name="Open Sans" fo:font-size="8pt" fo:language="fr" fo:country="FR" officeooo:rsid="008b2ea8" style:font-size-asian="8pt" style:font-size-complex="8pt"/>
    </style:style>
    <style:style style:name="T57" style:family="text">
      <style:text-properties style:font-name="Open Sans" fo:font-size="8pt" fo:language="fr" fo:country="FR" fo:font-style="italic" style:font-size-asian="8pt" style:font-size-complex="8pt"/>
    </style:style>
    <style:style style:name="T58" style:family="text">
      <style:text-properties style:font-name="Open Sans" fo:language="fr" fo:country="FR" fo:font-style="italic"/>
    </style:style>
    <style:style style:name="T59" style:family="text">
      <style:text-properties fo:letter-spacing="-0.007cm" fo:font-style="italic" fo:font-weight="bold"/>
    </style:style>
    <style:style style:name="T60" style:family="text">
      <style:text-properties fo:letter-spacing="-0.007cm" fo:font-style="italic" fo:font-weight="bold" officeooo:rsid="008c30a5"/>
    </style:style>
    <style:style style:name="T61" style:family="text">
      <style:text-properties fo:letter-spacing="-0.007cm" fo:font-style="normal" fo:font-weight="bold" style:font-style-asian="normal" style:font-style-complex="normal"/>
    </style:style>
    <style:style style:name="T62" style:family="text">
      <style:text-properties fo:language="fr" fo:country="FR"/>
    </style:style>
    <style:style style:name="T63" style:family="text">
      <style:text-properties fo:language="fr" fo:country="FR" officeooo:rsid="008dfe99"/>
    </style:style>
    <style:style style:name="T64" style:family="text">
      <style:text-properties fo:language="fr" fo:country="FR" fo:font-weight="bold"/>
    </style:style>
    <style:style style:name="T65" style:family="text">
      <style:text-properties fo:language="fr" fo:country="FR" fo:font-style="italic" fo:font-weight="bold"/>
    </style:style>
    <style:style style:name="T66" style:family="text">
      <style:text-properties style:font-name="Open Sans" fo:font-size="8pt" fo:language="fr" fo:country="FR" officeooo:rsid="008dfe99" style:font-size-asian="8pt" style:font-size-complex="8pt"/>
    </style:style>
    <style:style style:name="T67" style:family="text">
      <style:text-properties style:font-name="Open Sans" fo:language="fr" fo:country="FR"/>
    </style:style>
    <style:style style:name="T68" style:family="text">
      <style:text-properties style:font-name="Open Sans" fo:font-size="8pt" fo:language="fr" fo:country="FR" fo:font-style="italic" officeooo:rsid="008dfe99" style:font-size-asian="8pt" style:font-size-complex="8pt"/>
    </style:style>
    <style:style style:name="T69" style:family="text">
      <style:text-properties style:font-name="Open Sans" fo:font-size="8pt" style:font-size-asian="8pt" style:font-size-complex="8pt"/>
    </style:style>
    <style:style style:name="T70" style:family="text">
      <style:text-properties style:font-name="Open Sans" fo:font-size="8pt" fo:language="fr" fo:country="FR" fo:font-style="italic" style:text-underline-style="solid" style:text-underline-width="auto" style:text-underline-color="font-color" fo:font-weight="bold" style:font-size-asian="8pt" style:font-style-asian="italic" style:font-size-complex="8pt" style:font-style-complex="italic"/>
    </style:style>
    <style:style style:name="T71" style:family="text">
      <style:text-properties style:font-name="Open Sans" fo:font-size="8pt" fo:language="fr" fo:country="FR" fo:font-weight="bold" officeooo:rsid="008e81ce" style:font-size-asian="8pt" style:font-weight-asian="bold" style:font-size-complex="8pt" style:font-weight-complex="bold"/>
    </style:style>
    <style:style style:name="T72" style:family="text">
      <style:text-properties style:font-name="Open Sans" fo:font-size="8pt" fo:language="fr" fo:country="FR" style:text-underline-style="solid" style:text-underline-width="auto" style:text-underline-color="font-color" fo:font-weight="bold" style:font-size-asian="8pt" style:font-size-complex="8pt"/>
    </style:style>
    <style:style style:name="T73" style:family="text">
      <style:text-properties style:font-name="Open Sans" fo:font-size="8pt" fo:language="fr" fo:country="FR" officeooo:rsid="008e81ce" style:font-size-asian="8pt" style:font-size-complex="8pt"/>
    </style:style>
    <style:style style:name="T74" style:family="text">
      <style:text-properties fo:letter-spacing="-0.007cm" fo:language="fr" fo:country="FR"/>
    </style:style>
    <style:style style:name="T75" style:family="text">
      <style:text-properties fo:letter-spacing="-0.007cm" fo:language="fr" fo:country="FR" fo:font-style="italic" fo:font-weight="bold" style:font-style-asian="italic" style:font-style-complex="italic"/>
    </style:style>
    <style:style style:name="T76" style:family="text">
      <style:text-properties fo:letter-spacing="-0.007cm" fo:language="fr" fo:country="FR" officeooo:rsid="008e81ce"/>
    </style:style>
    <style:style style:name="T77" style:family="text">
      <style:text-properties fo:letter-spacing="-0.007cm" fo:language="fr" fo:country="FR" style:text-underline-style="solid" style:text-underline-width="auto" style:text-underline-color="font-color" fo:font-weight="bold"/>
    </style:style>
    <style:style style:name="T78" style:family="text">
      <style:text-properties fo:letter-spacing="-0.007cm" fo:language="fr" fo:country="FR" fo:font-style="italic" style:text-underline-style="solid" style:text-underline-width="auto" style:text-underline-color="font-color" fo:font-weight="bold" style:font-style-asian="italic" style:font-style-complex="italic"/>
    </style:style>
    <style:style style:name="T79" style:family="text">
      <style:text-properties fo:letter-spacing="-0.007cm" fo:language="fr" fo:country="FR" fo:font-style="italic" fo:font-weight="bold"/>
    </style:style>
    <style:style style:name="T80" style:family="text">
      <style:text-properties fo:letter-spacing="-0.007cm" fo:language="fr" fo:country="FR" fo:font-style="italic" fo:font-weight="bold" officeooo:rsid="00843b7d"/>
    </style:style>
    <style:style style:name="T81" style:family="text">
      <style:text-properties fo:text-transform="uppercase" style:font-name="Garamond" fo:font-size="10pt" fo:language="fr" fo:country="FR" fo:font-weight="bold" style:font-weight-asian="bold" style:font-weight-complex="bold"/>
    </style:style>
    <style:style style:name="T82" style:family="text">
      <style:text-properties fo:letter-spacing="-0.007cm" officeooo:rsid="02532eff"/>
    </style:style>
    <style:style style:name="T83" style:family="text">
      <style:text-properties fo:language="fr" fo:country="FR" style:text-underline-style="solid" style:text-underline-width="auto" style:text-underline-color="font-color" fo:font-weight="bold"/>
    </style:style>
    <style:style style:name="T84" style:family="text">
      <style:text-properties fo:language="fr" fo:country="FR" style:text-underline-style="solid" style:text-underline-width="auto" style:text-underline-color="font-color" fo:font-weight="bold" officeooo:rsid="02b9c926"/>
    </style:style>
    <style:style style:name="T85" style:family="text">
      <style:text-properties fo:color="#2a6099" loext:opacity="100%" fo:language="fr" fo:country="FR" fo:font-weight="bold"/>
    </style:style>
    <style:style style:name="T86" style:family="text">
      <style:text-properties fo:color="#2a6099" loext:opacity="100%" fo:language="fr" fo:country="FR" fo:font-style="italic" fo:font-weight="bold" style:font-style-asian="italic" style:font-weight-asian="bold" style:font-style-complex="italic" style:font-weight-complex="bold"/>
    </style:style>
    <style:style style:name="T87" style:family="text">
      <style:text-properties fo:language="fr" fo:country="FR" style:text-underline-style="solid" style:text-underline-width="auto" style:text-underline-color="font-color" fo:font-weight="bold" style:font-size-asian="8pt"/>
    </style:style>
    <style:style style:name="T88" style:family="text">
      <style:text-properties fo:language="fr" fo:country="FR" style:text-underline-style="solid" style:text-underline-width="auto" style:text-underline-color="font-color" style:font-size-asian="8pt"/>
    </style:style>
    <style:style style:name="T89" style:family="text">
      <style:text-properties fo:language="fr" fo:country="FR" style:font-size-asian="8pt"/>
    </style:style>
    <style:style style:name="T90" style:family="text">
      <style:text-properties style:font-size-asian="8pt"/>
    </style:style>
    <style:style style:name="T91" style:family="text">
      <style:text-properties fo:language="fr" fo:country="FR" fo:font-style="italic" fo:font-weight="bold" style:font-size-asian="8pt"/>
    </style:style>
    <style:style style:name="T92" style:family="text">
      <style:text-properties fo:language="fr" fo:country="FR" fo:font-weight="bold" style:font-size-asian="8pt"/>
    </style:style>
    <style:style style:name="T93" style:family="text">
      <style:text-properties fo:language="fr" fo:country="FR" fo:font-style="italic" style:font-size-asian="8pt"/>
    </style:style>
    <style:style style:name="T94" style:family="text">
      <style:text-properties style:text-position="super 58%" style:font-name="Open Sans" fo:font-size="8pt" fo:letter-spacing="-0.002cm" fo:language="fr" fo:country="FR" style:font-size-asian="8pt" style:font-name-complex="Open Sans" style:font-size-complex="8pt"/>
    </style:style>
    <style:style style:name="T95" style:family="text">
      <style:text-properties fo:color="#000000" loext:opacity="100%" style:font-name="Open Sans" fo:font-size="8pt" fo:letter-spacing="-0.002cm" fo:language="fr" fo:country="FR" fo:font-style="normal" style:font-size-asian="8pt" style:font-style-asian="normal" style:font-name-complex="Open Sans" style:font-size-complex="8pt" style:font-style-complex="normal"/>
    </style:style>
    <style:style style:name="T96" style:family="text">
      <style:text-properties fo:color="#000000" loext:opacity="100%" style:font-name="Open Sans" fo:font-size="8pt" fo:letter-spacing="-0.002cm" fo:language="fr" fo:country="FR" fo:font-style="normal" fo:font-weight="bold" style:font-size-asian="8pt" style:font-style-asian="normal" style:font-name-complex="Open Sans" style:font-size-complex="8pt" style:font-style-complex="normal"/>
    </style:style>
    <style:style style:name="T97" style:family="text">
      <style:text-properties fo:text-transform="lowercase" style:text-position="super 58%" style:font-name="Open Sans" fo:font-size="12.5pt" fo:letter-spacing="0.018cm" style:font-size-asian="12.5pt" style:font-size-complex="12.5pt"/>
    </style:style>
    <style:style style:name="T98" style:family="text">
      <style:text-properties fo:text-transform="uppercase" style:font-name="Open Sans" fo:font-size="8pt" fo:letter-spacing="normal" fo:font-weight="bold" style:font-size-asian="8pt" style:font-weight-asian="bold" style:font-size-complex="8pt" style:font-weight-complex="bold"/>
    </style:style>
    <style:style style:name="T99" style:family="text">
      <style:text-properties fo:font-style="normal" fo:font-weight="normal" officeooo:rsid="024a0acb" style:font-style-asian="normal" style:font-weight-asian="normal" style:font-style-complex="normal" style:font-weight-complex="normal"/>
    </style:style>
    <style:style style:name="T100" style:family="text">
      <style:text-properties fo:text-transform="uppercase" style:font-name="Open Sans" fo:font-size="8pt" fo:letter-spacing="-0.006cm" fo:language="fr" fo:country="FR" fo:font-weight="bold" style:font-size-asian="8pt" style:font-weight-asian="bold" style:font-size-complex="8pt" style:font-weight-complex="bold"/>
    </style:style>
    <style:style style:name="T101" style:family="text">
      <style:text-properties style:font-name="Open Sans" fo:font-size="7pt" fo:letter-spacing="-0.002cm" fo:language="fr" fo:country="FR" style:font-size-asian="7pt" style:font-size-complex="7pt"/>
    </style:style>
    <style:style style:name="T102" style:family="text">
      <style:text-properties style:font-name="Open Sans" fo:font-size="6.5pt" fo:letter-spacing="-0.002cm" fo:language="fr" fo:country="FR" style:text-underline-style="solid" style:text-underline-width="auto" style:text-underline-color="font-color" style:font-size-asian="6.5pt" style:font-size-complex="6.5pt"/>
    </style:style>
    <style:style style:name="T103" style:family="text">
      <style:text-properties style:font-name="Open Sans" fo:font-size="6.5pt" fo:letter-spacing="-0.002cm" fo:language="fr" fo:country="FR" style:font-size-asian="6.5pt" style:font-size-complex="6.5pt"/>
    </style:style>
    <style:style style:name="T104" style:family="text">
      <style:text-properties style:font-name="Open Sans" fo:font-size="8pt" fo:language="fr" fo:country="FR" fo:font-style="normal" fo:font-weight="bold" officeooo:rsid="012ef459" fo:background-color="transparent" loext:char-shading-value="0" style:font-size-asian="8pt" style:font-style-asian="normal" style:font-weight-asian="bold" style:font-size-complex="8pt" style:font-style-complex="normal" style:font-weight-complex="bold"/>
    </style:style>
    <style:style style:name="T105" style:family="text">
      <style:text-properties style:font-name="Open Sans" fo:font-size="8pt" fo:language="fr" fo:country="FR" fo:font-style="normal" fo:font-weight="bold" officeooo:rsid="0275489a" fo:background-color="transparent" loext:char-shading-value="0" style:font-size-asian="8pt" style:font-style-asian="normal" style:font-weight-asian="bold" style:font-size-complex="8pt" style:font-style-complex="normal"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wrap="parallel" style:number-wrapped-paragraphs="no-limit" style:vertical-pos="from-top" style:vertical-rel="paragraph" style:horizontal-pos="from-left" style:horizontal-rel="paragraph" fo:padding="0.15cm" fo:border="non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style:style style:name="gr1" style:family="graphic">
      <style:graphic-properties style:writing-mode="lr-tb" loext:decorative="false" style:run-through="foreground" style:vertical-pos="from-top" style:vertical-rel="paragraph" style:horizontal-pos="from-left" style:horizontal-rel="paragraph" draw:wrap-influence-on-position="once-concurrent" loext:allow-overlap="true" style:flow-with-text="false"/>
    </style:style>
    <style:style style:name="gr2" style:family="graphic">
      <style:graphic-properties svg:stroke-color="#000000" svg:stroke-linecap="butt" draw:fill-color="#ffffff" draw:textarea-horizontal-align="justify" draw:textarea-vertical-align="middle" draw:auto-grow-height="true" fo:min-height="0cm" fo:min-width="0cm" fo:padding-top="0.199cm" fo:padding-bottom="0.101cm" fo:padding-left="0.101cm" fo:padding-right="0.101cm" fo:wrap-option="wrap" style:writing-mode="lr-tb" loext:decorative="false" style:run-through="foreground"/>
      <style:paragraph-properties style:writing-mode="lr-tb"/>
    </style:style>
    <style:style style:name="gr3" style:family="graphic">
      <style:graphic-properties draw:stroke="none" draw:fill-color="#ffffff" draw:textarea-horizontal-align="justify" draw:textarea-vertical-align="middle" draw:auto-grow-height="false" fo:min-height="0.194cm" fo:min-width="4.422cm" fo:padding-top="0.101cm" fo:padding-bottom="0.101cm" fo:padding-left="0.101cm" fo:padding-right="0.101cm" style:writing-mode="lr-tb" loext:decorative="false" style:run-through="foreground"/>
      <style:paragraph-properties style:writing-mode="lr-tb"/>
    </style:style>
    <style:style style:name="gr4" style:family="graphic">
      <style:graphic-properties loext:decorative="false"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stroke-linejoin="none" svg:stroke-linecap="butt" draw:fill="solid" draw:fill-color="#000000" draw:textarea-horizontal-align="center" draw:textarea-vertical-align="middle" fo:padding-top="0.125cm" fo:padding-bottom="0.125cm" fo:padding-left="0.25cm" fo:padding-right="0.25cm" fo:wrap-option="wrap" draw:shadow="hidden" draw:shadow-offset-x="0.199cm" draw:shadow-offset-y="0.199cm" draw:shadow-color="#808080" loext:decorative="false" style:run-through="foreground"/>
    </style:style>
    <style:style style:name="gr6" style:family="graphic">
      <style:graphic-properties draw:stroke="none" draw:fill-color="#ffffff" draw:textarea-horizontal-align="justify" draw:textarea-vertical-align="middle" draw:auto-grow-height="false" fo:min-height="0.178cm" fo:min-width="1.894cm" fo:padding-top="0.101cm" fo:padding-bottom="0.101cm" fo:padding-left="0.101cm" fo:padding-right="0.101cm" style:writing-mode="lr-tb" loext:decorative="false" style:run-through="foreground"/>
      <style:paragraph-properties style:writing-mode="lr-tb"/>
    </style:style>
    <style:style style:name="gr7" style:family="graphic">
      <style:graphic-properties draw:stroke="none" draw:fill-color="#ffffff" draw:textarea-horizontal-align="justify" draw:textarea-vertical-align="middle" draw:auto-grow-height="false" fo:min-height="0.335cm" fo:min-width="2.997cm" fo:padding-top="0.101cm" fo:padding-bottom="0.101cm" fo:padding-left="0.101cm" fo:padding-right="0.101cm" style:writing-mode="lr-tb" loext:decorative="false" style:run-through="foreground"/>
      <style:paragraph-properties style:writing-mode="lr-tb"/>
    </style:style>
    <style:style style:name="gr8" style:family="graphic">
      <style:graphic-properties draw:stroke="none" draw:fill-color="#ffffff" draw:textarea-horizontal-align="justify" draw:textarea-vertical-align="middle" draw:auto-grow-height="false" fo:min-height="0.288cm" fo:min-width="4.055cm" fo:padding-top="0.101cm" fo:padding-bottom="0.101cm" fo:padding-left="0.101cm" fo:padding-right="0.101cm" style:writing-mode="lr-tb" loext:decorative="false" style:run-through="foreground"/>
      <style:paragraph-properties style:writing-mode="lr-tb"/>
    </style:style>
    <style:style style:name="gr9" style:family="graphic">
      <style:graphic-properties draw:stroke="none" draw:fill-color="#ffffff" draw:textarea-horizontal-align="justify" draw:textarea-vertical-align="middle" draw:auto-grow-height="false" fo:min-height="0.584cm" fo:min-width="3.955cm" fo:padding-top="0.101cm" fo:padding-bottom="0.101cm" fo:padding-left="0.101cm" fo:padding-right="0.101cm" style:writing-mode="lr-tb" loext:decorative="false" style:run-through="foreground"/>
      <style:paragraph-properties style:writing-mode="lr-tb"/>
    </style:style>
    <style:style style:name="gr10" style:family="graphic">
      <style:graphic-properties draw:stroke="none" svg:stroke-color="#000000" draw:fill="none" draw:fill-color="#ffffff" fo:min-height="0.44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1" style:family="graphic">
      <style:graphic-properties draw:stroke="none" draw:fill-color="#ffffff" draw:textarea-horizontal-align="justify" draw:textarea-vertical-align="middle" draw:auto-grow-height="false" fo:min-height="0.178cm" fo:min-width="5.426cm" fo:padding-top="0.101cm" fo:padding-bottom="0.101cm" fo:padding-left="0.101cm" fo:padding-right="0.101cm" style:writing-mode="lr-tb" loext:decorative="false" style:run-through="foreground"/>
      <style:paragraph-properties style:writing-mode="lr-tb"/>
    </style:style>
    <style:style style:name="gr12" style:family="graphic">
      <style:graphic-properties svg:stroke-width="0.035cm" svg:stroke-color="#000000" draw:marker-start-width="0.406cm" draw:marker-end-width="0.406cm" draw:textarea-horizontal-align="center" draw:textarea-vertical-align="middle" fo:padding-top="0.018cm" fo:padding-bottom="0.018cm" fo:padding-left="0.018cm" fo:padding-right="0.018cm" loext:decorative="false" style:run-through="foreground"/>
    </style:style>
    <style:style style:name="gr13" style:family="graphic">
      <style:graphic-properties draw:stroke="none" draw:fill="solid" draw:fill-color="#ffffff" draw:textarea-horizontal-align="justify" draw:textarea-vertical-align="middle" draw:auto-grow-height="false" fo:min-height="0.519cm" fo:min-width="12.638cm" style:writing-mode="lr-tb" loext:decorative="false" style:run-through="foreground"/>
      <style:paragraph-properties style:writing-mode="lr-tb"/>
    </style:style>
    <style:style style:name="gr14" style:family="graphic">
      <style:graphic-properties style:writing-mode="lr-tb" loext:decorative="false" style:run-through="foreground" style:vertical-pos="from-top" style:vertical-rel="paragraph" style:horizontal-pos="left" style:horizontal-rel="paragraph" draw:wrap-influence-on-position="once-concurrent" loext:allow-overlap="true" style:flow-with-text="false"/>
    </style:style>
    <style:style style:name="gr15" style:family="graphic">
      <style:graphic-properties draw:stroke="none" draw:fill="solid" draw:fill-color="#ffffff" draw:textarea-horizontal-align="justify" draw:textarea-vertical-align="middle" draw:auto-grow-height="false" fo:min-height="0.519cm" fo:min-width="10.432cm" style:writing-mode="lr-tb" loext:decorative="false" style:run-through="foreground"/>
      <style:paragraph-properties style:writing-mode="lr-tb"/>
    </style:style>
    <style:style style:name="gr16" style:family="graphic">
      <style:graphic-properties style:writing-mode="lr-tb" loext:decorative="false" fo:margin-left="0cm" fo:margin-right="0.199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17" style:family="graphic">
      <style:graphic-properties draw:stroke="none" draw:fill-color="#ffffff" draw:textarea-horizontal-align="justify" draw:textarea-vertical-align="middle" draw:auto-grow-height="false" fo:min-height="0.178cm" fo:min-width="3.84cm" fo:padding-top="0.101cm" fo:padding-bottom="0.101cm" fo:padding-left="0.101cm" fo:padding-right="0.101cm" style:writing-mode="lr-tb" loext:decorative="false" style:run-through="foreground"/>
      <style:paragraph-properties style:writing-mode="lr-tb"/>
    </style:style>
    <style:style style:name="gr18" style:family="graphic">
      <style:graphic-properties draw:stroke="none" draw:fill-color="#ffffff" draw:textarea-horizontal-align="justify" draw:textarea-vertical-align="middle" draw:auto-grow-height="false" fo:min-height="0.178cm" fo:min-width="3.186cm" fo:padding-top="0.101cm" fo:padding-bottom="0.101cm" fo:padding-left="0.101cm" fo:padding-right="0.101cm" style:writing-mode="lr-tb" loext:decorative="false" style:run-through="foreground"/>
      <style:paragraph-properties style:writing-mode="lr-tb"/>
    </style:style>
    <style:style style:name="gr19" style:family="graphic">
      <style:graphic-properties draw:stroke="none" draw:fill-color="#ffffff" draw:textarea-horizontal-align="justify" draw:textarea-vertical-align="middle" draw:auto-grow-height="false" fo:min-height="0.178cm" fo:min-width="6.929cm" fo:padding-top="0.101cm" fo:padding-bottom="0.101cm" fo:padding-left="0.101cm" fo:padding-right="0.101cm" style:writing-mode="lr-tb" loext:decorative="false" style:run-through="foreground" style:vertical-pos="from-top" style:vertical-rel="frame" style:horizontal-pos="from-left" style:horizontal-rel="frame" draw:wrap-influence-on-position="once-concurrent" loext:allow-overlap="true" style:flow-with-text="false"/>
      <style:paragraph-properties style:writing-mode="lr-tb"/>
    </style:style>
    <style:style style:name="gr20" style:family="graphic">
      <style:graphic-properties svg:stroke-color="#000000" svg:stroke-linecap="butt" draw:fill-color="#ffffff" draw:textarea-horizontal-align="justify" draw:textarea-vertical-align="middle" draw:auto-grow-height="true" fo:min-height="0cm" fo:min-width="0cm" fo:padding-top="0.199cm" fo:padding-bottom="0.101cm" fo:padding-left="0.101cm" fo:padding-right="0.101cm" fo:wrap-option="wrap" style:writing-mode="lr-tb" loext:decorative="false" style:run-through="foreground"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char" svg:x="0.046cm" svg:y="-0.328cm" svg:width="1.538cm" svg:height="2.175cm" draw:z-index="8"><draw:image xlink:href="Pictures/1001AEBD000052220000741EE12BDD17.svg" xlink:type="simple" xlink:show="embed" xlink:actuate="onLoad" draw:mime-type="image/svg+xml"/><draw:image xlink:href="Pictures/1000000100000253000003499D8D8B1C.png" xlink:type="simple" xlink:show="embed" xlink:actuate="onLoad" draw:mime-type="image/png"/></draw:frame><text:span text:style-name="Car._20_predefinito_20_paragrafo"><text:span text:style-name="T1">Saint-Pierre de Colombier, </text:span></text:span><text:span text:style-name="Car._20_predefinito_20_paragrafo"><text:span text:style-name="T2">le 1</text:span></text:span><text:span text:style-name="Car._20_predefinito_20_paragrafo"><text:span text:style-name="T3">er</text:span></text:span><text:span text:style-name="Car._20_predefinito_20_paragrafo"><text:span text:style-name="T2"> </text:span></text:span><text:span text:style-name="Car._20_predefinito_20_paragrafo"><text:span text:style-name="T4">septembre</text:span></text:span><text:span text:style-name="Car._20_predefinito_20_paragrafo"><text:span text:style-name="T1"> 202</text:span></text:span><text:span text:style-name="Car._20_predefinito_20_paragrafo"><text:span text:style-name="T5">6</text:span></text:span></text:p>
      <text:p text:style-name="P2"><text:span text:style-name="Car._20_predefinito_20_paragrafo"><text:span text:style-name="T5"/></text:span></text:p>
      <text:p text:style-name="P3">EN COMMUNION AVEC NOTRE PAPE LÉON XIV QUI VIENT VISITER LA FRANCE, CULTIVONS L’ESPRIT D’ENFANCE ET RAYONNONS LA JOIE !</text:p>
      <text:p text:style-name="P4"/>
      <text:p text:style-name="P4"/>
      <text:p text:style-name="P5"><text:tab/><text:span text:style-name="T6">Bien chers amis, bien chers jeunes amis</text:span><text:span text:style-name="T7">,</text:span></text:p>
      <text:p text:style-name="P6"/>
      <text:p text:style-name="P7"><text:span text:style-name="Car._20_predefinito_20_paragrafo"><text:span text:style-name="T8">Nous rendons grâce à Dieu pour toutes les activités de cet été auprès des enfants, des adolescents, des jeunes et des adultes. Préparons-nous en ces premières semaines du mois de septembre à accueillir notre Pape Léon XIV qui vient visiter notre Nation. Le thème de son voyage apostolique sera : « </text:span></text:span><text:span text:style-name="Car._20_predefinito_20_paragrafo"><text:span text:style-name="T9">Pour que le monde ait la Vie </text:span></text:span><text:span text:style-name="Car._20_predefinito_20_paragrafo"><text:span text:style-name="T8">».</text:span></text:span></text:p>
      <text:p text:style-name="P8"><text:span text:style-name="Car._20_predefinito_20_paragrafo"><text:span text:style-name="T10"/></text:span></text:p>
      <text:p text:style-name="P9"><draw:g text:anchor-type="paragraph" draw:z-index="9" draw:name="DrawObject4" draw:style-name="gr1"><draw:custom-shape draw:name="Forme 1" draw:style-name="gr2" draw:text-style-name="P11" svg:width="13.281cm" svg:height="2.648cm" svg:x="0.065cm" svg:y="0.256cm"><text:p text:style-name="P10"><text:span text:style-name="T11">Viens Esprit-Saint… Notre Père… Je vous salue Marie…</text:span><text:span text:style-name="T12"> </text:span><text:span text:style-name="T13">Cœur Sacré de Jésus, Notre-Dame des Neiges, St Joseph, St Grégoire le Gd, Bse Dina, Ste Mère Teresa, Bx Frédéric Ozanam, St Jean Gabriel, servante de Dieu Anicka Zelikova, St Jean Chrysostome, St Joseph de Cupertino, St Matthieu, St Maurice, St Padre Pio, Sts Côme et Damien, Ste Thérèse Couderc, St Vincent de Paul, St Venceslas, Sts Michel, Gabriel et Raphaël, St Jérôme, Saints Patrons et Saints Anges gardiens.</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2" draw:style-name="gr3" draw:text-style-name="P13" svg:width="4.624cm" svg:height="0.396cm" svg:x="0.444cm" svg:y="-0.017cm"><text:p text:style-name="P12"><text:span text:style-name="T14">P</text:span><text:span text:style-name="T15">rière d’introduction</text:span></text:p><draw:enhanced-geometry svg:viewBox="0 0 21600 21600" draw:mirror-horizontal="false" draw:mirror-vertical="false" draw:type="rectangle" draw:enhanced-path="M 0 0 L 21600 0 21600 21600 0 21600 0 0 Z N"/></draw:custom-shape><draw:g draw:name="Objet de groupe 1" draw:style-name="gr4"><draw:path draw:style-name="gr5" draw:text-style-name="P14" svg:width="0.531cm" svg:height="0.659cm" svg:x="4.19cm" svg:y="-0.139cm" svg:viewBox="0 0 532 660" svg:d="M157 2l-2 1h-2l-1 1h-2-1-2l-7 2-6 1h-3l-2 1-2 1-2 1h-1l-1 2-2 2-1 1v1 1l-1 3-1 1v2l-1 2-2 5-3 7-4 7-5 10-3 8-3 9-3 7-2 3-1 5-5 12-2 5-1 5-2 4v3 1 2l-1 3-1 3-2 5-2 4-2 6-2 4-2 5-3 5-4 7-3 9-3 7-3 7-2 8-1 3-1 3v3l-1 3 1 7 1 9 3 22 1 6 1 6 1 6v7 11l-1 14v8 3 2 3l1 3 1 8 2 8 1 5v4l1 12v16 33l-4 2-5 2-4 3-3 3-4 3-4 3-3 5-8 8-6 9-6 11-4 10-4 11-3 11-1 5-1 3v6l-1 4v11 12l1 4v4l1 3 1 3 4 9 10 19 5 9 4 7 4 6 6 5 4 6 2 1 2 2 8 6 9 4 9 5 9 3 9 4 10 1 10 2h10 7 5l7-1 6-1 5-1 6-2 7-3 5-2 12-6 10-6 11-7 11-9 7-8 8-6 5-7 4-6 5-6 3-6 2-8 3-7 1-7 3 3 1 1 1 1v2h1v2l1 1v1 1l-1 2v5l-1 4-1 5v1l-1 2v2l-1 3v1 1 2 1 2 1h-1v1l-1 1v1l-4 3-2 3-2 2-2 3-1 2-2 2-1 3-1 4-1 2v3l-1 3v3l1 4 1 8 1 8 1 5 1 3 2 4 1 4 3 4 1 3 3 2 2 3 4 2 2 2 3 2 4 1 3 1 3 1 4 1h4 3 4 2 4 2l4-1 9-2 8-3 7-2 7-3 6-3 5-3 7-4 5-5 5-5 5-5 4-5 4-5 4-6 3-6 3-8 8-19 3-7 4-9 9-18 11-18 5-7 4-7 5-7 4-6 7-8 8-7 7-5 5-5 5-4 3-2h1l4-3 2-1h2 2l2-1h3 4 3 2 2 2l1 1h2 1l2 2 2 2 2 1 2 2 1 2 2 1 1 1 1 1v1h1v1 1h-1v1h-1-2l-1 1-2 2-3 1-4 1-7 4-7 6-7 6-7 6-8 7-6 9-7 8-9 15-13 20-11 20-4 6-1 3v1h1 1 1l1-1h2v-1l2-3 2-2 4-2 2-3 3-4 3-4 13-19 14-18 14-15 6-6 4-6 4-4 3-3 2-1 1-1 1-1h1 1 1 2 2l3 2 4 1 2 1 1 1h4l3 1h1l1 1h2 2 1 1v-1h1v-1h1l2-1v-1-1h1v-1l1-1v-1-3-5l-1-5v-4l-1-1v-2-1l-2-2-1-1-1-2-2-3-4-4-4-4-5-5-1-1-2-2-2-1h-2l-2-2-3-1-15-5-1-1h-3l-1-2-3-1-5-4-7-4-4-4-5-2-4-3-4-2-4-2-4-1-4-2-3-1h-2-1l-4-2h-5-5-5l-5 2-5 1h-4l-7 2h-1l-1 1-1-1-1-2-1-5-3-5-2-6v-2l-1-2-1-5v-8-8l2-21 2-25 1-6v-7l1-17 1-14-1-6-1-5-1-6-2-8-6-18-7-19-1-6-2-7-1-5-1-6v-15-11-3-4l1-4v-3l1-3 1-3 1-4 1-3v-3-3-3-1-1-2l-1-1v-1l-2-3-1-2-1-1v-1l-1-1h-2l-1-1-1-1h-2-2-5l-18-1-26-1v-1l-1-1-4-6-1-3-2-3-5-7-2-3-3-2-1-2-2-2-3-3-4-3-8-9-8-9-2-4-1-1h-1v-1h-1l-2-3-7-8-4-5-3-4-4-4-4-4-3-3-3-2-3-3h-1l-3-1h-1l-1-1h-1-2l-1-1h-2-3-2l-8 1-2-4-1-2-2-3-2-2-2-2-3-2-1-2-3-1-2-1-3-1h-3l-2-1h-3-2l-3 1h-2zM166 10v1 1h-1-1v2h-1v1 1l-1 1v1 2 1 2 2 1l1 3 2 3 1 2 3 2 2 3 3 1 2 2h4 1 1 2 1 2 1l1-1 2-1 1-1h1 1 1 1 1v1l1 1 3 4 9 12 9 13 6 8 3 4 2 3 3 4 2 2 3 3 2 3 5 6 5 8 2 4 3 3 2 6 2 4 2 5 2 6 1 5 1 7 3 17 2 6v6l2 5 2 7 1 4 2 5 2 3 4 3 1 3 2 1 2 3 2 2 2 2 1 1h1 1v-1l-1-1-1-3-1-4-2-4-1-4-4-9-2-12-4-12-5-20-3-13-1-4-1-5-2-4-2-4-1-4-3-4-5-8-3-4-2-4-3-3-1-1-1-1-3-4-4-4-9-10-7-11-2-3v-2h-1 1v-1l1-1h1 1 1v-1h1 1 1l1-1 1-1h1 1 1 1l1 1 1 1 1 1 2 2 4 5 8 11 10 10 7 9 2 3 3 3 6 8 7 9 3 4 2 4 2 4 1 3 2 4 2 3 2 11 3 12 5 16 5 16 7 15 6 14 8 13 7 12 4 5 3 4 1 2h1v1h1v-1l-1-4-5-15-7-15-3-6-2-6-3-6-2-6-7-19-4-17-1-6-1-2v-2-1l1-2v-1-1-1l1-2 1-1 1-1 1-2 1-1 2-2 1-1 1-1 2-1 2-1h1l1-1h2l1-1h2l2-1h5 3 2 2l1 1h1v1l1 1h1l-1 1-1 1-1 1h-1l-2 1v2l-1 1-1 1-1 1-1 1v1l-1 1v1 1 2 1 3 2 3 1 1l1 1v1l1 2 1 1 1 1v1h1l1 1 1 1v1h1v1 2h-1v2 2l-1 4v5 6l1 11 1 4 1 4v7l2 6 5 17 6 20 1 7 2 7 1 6v6l1 15v11l-1 10-2 10-2 15v2 2l-1 7v8 8 13 6l1 5 1 4 1 3 2 5 2 5 1 3 1 2v1h1v1h-1v1h-1l-1 1-3 1-9 5-11 6-10 8-6 4-7 6-7 6-9 8-5 5-6 6-14 15-12 13-4 5-2 3-1 1v1 1 1h-1-1-1l-1-1v-2h-1l-2-4-1-3-3-2-2-3-4-3-3-3-4-3-10-8-14-11-6-6-6-6-6-7-5-6-5-7-4-8-8-16-7-19-8-21-7-24-4-19-1-6-1-7-1-7v-10l-1-29v-35-13l-2-11-1-9-2-9-6-20-7-22-2-8-2-8-1-8v-7-2-3-3l1-2v-1-2-1l1-1 1-3 1-2 1-1 1-1 1-1h1l2-1v-1l1-1h1 2l-2 4-1 1v1l-1 1v1 1 2 1 1 1l1 1 1 3 1 2 1 1 1 1v1l1 1h1 1 1v1h1 1 1l2 1h7l4 10 2 4 2 6 7 13 7 14 3 6 3 3 1 2v2l2 3 1 1v2h1v1 2l1 4 2 8 2 9v8l2 10v4l1 3 1 3 1 3 1 2 1 1v1l2 2 1 2h1l1 1h1l1-1v-1-1-3l-1-3v-3l-1-4-1-3-1-3v-3l-1-4-1-5v-6l-1-5-1-7-2-6-1-5-2-5-2-7-4-6-4-6-6-13-7-14-6-15-6-13-2-6-2-4-2-4-1-1v-2h-1l-1-1-2-2-1-1-2-2h-2v-1l-1-1h-1-1-1-1v-1h-1-1-1v-1l-1-1v-2-2l-1-2v-3-4-6l1-3v-2-4l1-2 1-3 1-2 1-1 1-2 2-1 2-1v-1h2l1-1h1 2 4l-3 3-2 1-1 2-1 2v2l-1 2v1 2l1 2v2l1 2v1l1 2 2 1 1 2 1 1 2 2h1l2 1h1 2 1l1 1h1 2l2-1h4 1 1 1 1v1 1 1l1 3 3 5 3 5 8 13 11 16 13 20 5 7 3 6 3 6 1 7 1 7 2 8 1 16 2 5 1 5 1 6 1 3 2 3 2 4v2l2 2 2 2 2 2 1 2 1 1h1 1v-1-2l-1-3-1-3-3-11-3-12-2-10-1-6v-4l-1-7-2-7-1-7-3-6-2-6-3-6-3-6-4-7-10-12-3-3-2-4-2-6-3-3-11-20-3-4-3-6-2-6-3-7-2-5-3-4-1-4-2-1-1-2-2-1v-1l-2-2h-1l-1-1-2-1-1-1h-2-3l-1-2h-1v-1h-1v-1h-1l-1-1v-1-1-1-2l1-2v-2l1-2 1-3v-1l1-1 2-1 2-1v-1l1-1 2-2 1-1 1-1h1 1 1zM185 22l3 3v3l1 1 1 1v1 1h-1v1h-1v1l-1 1h-2l-1 1v1h-1-1-1-1-1l-1-1-2-1h-1l-1-1-1-1-2-1v-1l-1-2h-2l-1-2v-1l-1-1v-2-1-1-1l1-1 1-1v-1h1l1-1 1-1v-1h1 2 1v-2h1 1 2l1 2h1l1 1v1l1 1zM142 17l-2 12v3l-1 3v2 2h-1-2l-2-2-3-1h-2v-1h-1-1-1v-1h-1v-1-1l1-2v-1l1-3 1-1 1-2v-1l1-2 1-1 1-1 1-1h1 1l1-1h1l1-1h1 1v1h1v1zM223 36l1 1 1 2v1 1 1l1 1v1 1 1l-1 1v1 1h-1v1h-1-1-1v1h-1l-1-1h-2-1l-1-1-1-1h-1-1v-1l-1-1v-1h-1l-1-1v-1l-1-1v-1l-1-1v-1-2-1-1h1v-1l1-1v-1h1 1 1 1 2 1 1 2 1 1v1 1l1 1zM129 47v1 1 1 1l-1 1-1 2-2 3v3 4l-1 4-1 3v4 3l1 11-8 1h-2-2l-1 1h-1-1-1-1v1l-1 1-2 1-1 1-1 1v1h-1-1-1v-1-1-1l1-1 4-12 2-3 1-4 1-4 1-3 2-3 1-5 1-2 1-3 2-2v-1l1-1 1-1 1-1h1l1-1h1 1v-1h1 1 1 1 1 1zM162 51h1v1h1v1l1 1v1l1 1v2 2l1 2 1 2v1l1 1v1l1 1v1 1l-1 1v1h-1v1h-1l-1 1-1 1h-1-1-1l-1-1h-2l-1-1-1-1-2-1-2-2-1-3-1-1v-3h-1v-1-1-1-1-1-1h1v-1h1v-1l1-1h1l4-2h1 1 1zM121 100v1 1 1h-1v1 2l-1 1-1 1-1 3-1 5-1 3-1 4v3 4 3l1 4v5l1 4v1l-1 2v1 2h-1l-1 2-1 1v1l-1 2-2 1-2 3-8 7 4-1h1 1 1 1 1v1 1 3l-1 4v5l-2 10-1 4v2l-1 1v2l-1 1-1 2-1 1-1 1-1 1-1 2-2 1-3 4h-1l-1 1 1 1h3 1l1-1h1 1l1-1h1 1 1 1v1l1 1v1l2 2 3 9 1 4 2 5v5l1 4v4 3 2 1l-1 1v2 1l-1 1-1 1-1 2-1 1-1 1h-1l-2 2h-1v1 1 1 1h1 1 1l1-1h1 1l1-1 1-1 1-1 2-2 6-8v-2h2l1-2 2-1v-1l1-1 1-1h1 1v-1h1v-1-1h-1-1-1l-1-1h-1-1v-1h-1v-1h-1v-1-1l-1-1v-1-1l-1-2v-3-2l-3-4-1-5-3-4-1-4-1-1v-4l-1-1v-2-1-2-1l1-2 1-4 1-5 3-8 1-4v-1-1l1-1v-1l1-1v-1-1h1v1 1l1 1 1 3 2 4 3 10 3 11 1 5 1 6 1 5 1 6 1 15 1 19v14 10 5l-1 4v3l-1 3v3l-1 5-2 4-2 4-1 3-2 3-1 2v2h-1l-1 1h-1v1 1 1h1l1-1h1l1-1 1-1 2-1 1-2h1 1 1l1-1h1l1 1v1 1 1l1 3 1 6 3 21 2 14 4 13 5 14 5 12 5 14 7 12 6 13 8 11 6 12-4 3-2 1-3 2-3 2-3 1-3 2-4 1-2 2h-3l-2 1h-1l-1 1-1 1v2h1v1h1 1l2 1h1 2l1-1h2 3l3-3 4-1 4-2 4-3 4-2 5-3 2 2v1l1 2v1 2 1 2 3l-1 1v3l-2 1-1 2-1 2-4 4-5 5-2 2-3 2-4 4-4 2-4 1-4 3-5 1-6 1-9 2-12 2-12 1h-14-11l-6-1h-5-4l-4-1-3-1h-1l-1-1h-1l-1-1-1-1-1-1-2-2-1-2-2-2v-4l-1-2-1-1v-2l-1-4v-4-5-4l1-6v-4l1-3 1-1v-3l2-5 6-11 2-6 4-4 1-3 1-2h1l1 1v1 1h1v1l1 2 2 2 2 3 3 3 2 3 4 3 2 3 2 2 2 2 3 1 1 2 3 1h1l1 1h1 1 1v-1l-1-1v-1l-1-1-2-2-5-7-5-5-4-6-5-7-2-7-3-6-2-6-2-6-4-19-1-3v-3-3-5l-1-8v-12-13-9l-1-4v-4l-2-7-2-11-1-7v-6l-1-6v-5l1-7v-5l1-6v-6-5l-1-6v-6l-1-6-1-5-1-7-2-7-1-6-1-7v-7-4-5-4l1-5 2-5 2-4 1-5 3-6 9-17v-3l1-1 1-2v-1-1l1-1v-1l1-2 1-2 4-6 2-3 2-3 3-3 3-3 2-4 3-5 2-4 2-3 2-2 1-1 2-1v-1h2l1-1h1 1 1 1v1h1zM147 108v1 1l1 1h1l1 4 1 1 1 2v2 1 1 1 1h-1-1-1-1-1-1-1-1-1v-1l-1-1h-1l-1-1-1-1v-2h-1v-1-2-1-3-1l1-1v-1h1l2-1 1-1h1l1 1 1 1zM316 128h1v1 1h-1v1 1l-1 1h-1-1l-1 1h-1-1-1v-1h-1v-1-1-1h1v-1l1-1h1v-1h1 2 1 1zM356 143v1l-1 2v3l-1 3-1 2v2l-1 2v1 1h-1-1-1v-1h-1v-1-2-1-2-1-2-1-1-2l1-1v-2h1l1-1v-1h1v-1h1 1 1 1v1 1zM68 413v2 1l1 3v2 3 3l-1 2v3l-1 1v1l-1 2-1 2-2 4-2 2-4 6-7 8-4 7-4 5-3 5-4 5-1 5-2 6-3 4v6 2 1 1 1l-1 1h-1l-1-1-1-1v-1l-1-1-2-3-1-2-1-3-1-2v-1l-1-4v-2-6-6l1-3v-2l1-2v-2-4l1-2 4-7 3-6 5-6 5-7 4-6 6-4 5-5 6-5 2-1 1-1 1-1h1 1 1v1l1 1zM433 430h2l2 1 2 1 3 1 2 1 3 2 5 5 9 6 4 2 1 2 2 1h1v1l-1 1-2 1-3 1-6 3-5 6-8 5-6 6-7 5-6 6-5 6-4 5-6 9-8 13-9 13-8 15-4 8-4 7-3 6-2 2-1 1-1 2-2 1-2 1-1 2h-2-1l-1 1h-1l-1 1v-1h-1v-1h-1v-1-1l-2-2-1-3-1-4-1-5v-3l-2-10-2-7v-2l-1-3v-1h-1v-1l-1 1-1 1-1 1v3 2 4 5 4 6l1 5 3 12 1 5-14 1-18 2h-5-4-1-1-1-1-1v-1l-1-1h-1v-1l-1-1-1-1v-1l-1-2-1-4-1-3-1-3-1-2v-1h-1-1v1 1l-1 1v1 3l-1 2v4 4 3 1 1 1h-1l-1 2h-1-1-1-3-2-1l-1-2h-2-1-1l-1-1-1-1h-1l-1-1-1-1v-1h-1l-1-2-1-3v-4-4l-1-10v-4-1-1l1-2v-3l3-6 3-8 4-7 6-7 5-9 6-6 5-6 5-6 7-7 16-14 14-13 9-6 5-4 7-4 6-4 7-3 6-4 6-3 6-3 6-1 5-2h1 3 4 4 4 4l4 1 4 1h2zM47 517l1 1v2 1h-1-1-1l-1-1h-1l-1-1-1-1-1-1h-1v-1-1l-1-2h-1v-2-1l-1-1v-3-3-2-3-2l1-1v-2l1-2 1-3 1-3 4-7 1 17v6l1 6 1 6v2zM518 491v1h1v1 1 1 1 1h-1-1-1-1-1-1l-1-1h-1v-1h-1-1l-1-1h-1v-1l-1-1v-1-1h1l1-2h1 1 1 3 1v2h1 1v1zM215 497h1v1 1 1 1l-1 1v2 1l-1 2-3 4-4 6-3 4-4 5-5 5-3 3-4 3-3 4-2 2-3 1-1 3-2 1v1l-1 1v1 1h1l1-1h1l1-1 4-2 4-3 5-3 5-5 5-3 3-3 3-2 2-3 4-3 2-3 4-4 1-3 2-3 1-3v-1l1-1 1-1h1 1 1v1l1 1v1h1v1l2 3v2 4 4 3 4l-2 4-2 3-1 5-3 4-2 4-3 4-7 7-8 10-9 7-9 7-8 6-9 6-9 4-10 3-10 2-10 2h-5l-6 1h-5l-6-1h-6l-5-1h-4-3l-2-1-2-1-4-1-2-1-3-1-3-1-1-2h-1l-1-1h1 1l1-1h3 5 4 6l3-1 4-1h3 3l4-2 3-2h1 1l2-2 2-1 3-2h2l1-2 1-1h-1-1-2l-3 1-4 2-11 2-5 1-4 1h-4l-4 1h-4-5-5-3l-2-1h-3-1l-3-1h-1l-3-1-3-2-3-1-2-2-2-1-3-2-1-1-1-1v-1l-1-1-1-2v-1h1 1 3l3 1h3l5 1 4 1h4 3 2 1 1l1-1h1 1v-1-1l-1-1h-1l-1-1h-2l-3-2-2-1h-4l-3-1-6-3-6-3h-3l-3-2-2-1-2-2-2-1-2-2-3-1-2-3-2-2-1-1-3-7-1-2-1-3-1-3-1-3-1-3v-2-1-1-1h1 1v1h1l1 1 3 2 4 3 5 3 6 2 5 2 6 2 7 3 14 4 14 2 17 1h15l17-1 8-1 8-1 8-4 8-2 7-3 7-3 5-3 7-4 2-2 4-4 3-4 3-4 3-4 3-3 2-3v-2-1h1v-1h1 1v1h1v1zM257 587l1 1 1 1v3l1 1v1h-1-1-1v-1h-1l-1 1h-1-1l-1 1-1 1h-1v1h1v1l1 1h1v1l2 1 1 1h1 2 2 4l8-1 25-2 27-3 18-3h5l5-2 4-2 4-1 2-1h1 1 1v1 1 2 1l-2 3-2 3-3 7-5 6-6 7-5 5-8 5-6 5-3 2-3 1-6 3-6 3-5 2-5 1-5 1-5 1-5 1h-7-6-3-1l-1-1h-1-1l-1-1v-1h-2l-2-1v-1l-1-1h-2l-1-3-3-3-2-3-1-2-2-4-1-3-1-1-1-2v-2l-1-2v-3-3-6-6-2-2l1-1v-1l1-1 1-3v-2l2-2 1-1 1-1v-1-1l1 1 1 1 2 1z"><text:p/></draw:path><draw:polygon draw:style-name="gr5" draw:text-style-name="P14" svg:width="0.007cm" svg:height="0.004cm" svg:x="4.393cm" svg:y="-0.074cm" svg:viewBox="0 0 8 5" draw:points="2,2 2,2 1,3 1,4 1,4 0,4 0,4 0,4 0,4 0,4 0,4 0,4 0,4 0,4 0,4 0,5 0,5 0,5 0,5 0,5 1,5 1,5 1,5 2,5 2,5 2,5 3,4 3,4 4,4 5,4 6,4 6,3 7,3 7,2 7,2 8,1 8,1 8,1 8,1 8,1 8,1 8,1 8,1 8,1 8,0 8,0 7,0 7,0 7,0 7,0 7,0 7,0 7,0 6,0 6,0 5,1 4,1 4,1 3,1 2,1"><text:p/></draw:polygon><draw:polygon draw:style-name="gr5" draw:text-style-name="P14" svg:width="0.004cm" svg:height="0.003cm" svg:x="4.431cm" svg:y="-0.067cm" svg:viewBox="0 0 5 4" draw:points="1,1 1,2 0,2 0,2 0,2 0,3 0,3 0,3 0,3 0,3 0,3 0,3 0,3 0,3 0,3 0,4 0,4 1,4 1,4 1,4 2,4 2,4 2,4 3,4 3,4 3,4 4,4 4,4 4,4 4,4 5,4 5,4 5,3 5,3 5,3 5,3 5,3 5,2 5,2 5,2 5,1 5,1 4,1 4,1 4,1 4,0 4,0 4,0 3,0 3,0 3,0 3,0 3,0 3,0 3,0 2,0 2,0 2,0 2,1 2,1 2,1"><text:p/></draw:polygon><draw:polygon draw:style-name="gr5" draw:text-style-name="P14" svg:width="0.007cm" svg:height="0.004cm" svg:x="4.362cm" svg:y="-0.042cm" svg:viewBox="0 0 8 5" draw:points="2,1 2,1 1,2 1,3 1,3 0,3 0,4 0,4 0,4 0,4 0,4 0,4 0,4 0,4 0,4 0,4 1,4 1,5 1,5 1,5 1,5 2,5 2,5 2,4 4,4 5,4 6,4 7,3 7,3 7,3 7,2 7,2 8,2 8,1 8,1 8,1 8,1 8,1 8,1 8,1 8,1 8,1 8,1 8,0 8,0 8,0 7,0 7,0 7,0 7,0 7,0 6,0 5,0 5,0 4,1 3,1 3,1"><text:p/></draw:polygon><draw:polygon draw:style-name="gr5" draw:text-style-name="P14" svg:width="0.006cm" svg:height="0.003cm" svg:x="4.471cm" svg:y="-0.023cm" svg:viewBox="0 0 7 4" draw:points="2,1 2,1 1,2 1,2 1,3 0,3 0,3 0,3 0,3 0,4 0,4 0,4 0,4 0,4 0,4 0,4 0,4 0,4 0,4 1,4 1,4 2,4 2,4 2,4 3,4 3,4 4,4 5,4 5,3 6,3 7,3 7,2 7,2 7,2 7,2 7,1 7,1 7,1 7,1 7,1 7,1 7,1 7,1 7,1 7,1 7,0 7,0 7,0 7,0 7,0 6,0 6,0 6,0 5,0 5,0 4,0 4,0 3,1"><text:p/></draw:polygon><draw:polygon draw:style-name="gr5" draw:text-style-name="P14" svg:width="0.01cm" svg:height="0.005cm" svg:x="4.431cm" svg:y="-0.016cm" svg:viewBox="0 0 11 6" draw:points="7,1 7,1 6,1 5,1 4,2 2,3 2,3 2,4 1,4 1,4 0,4 0,5 0,5 0,5 0,5 0,6 0,6 0,6 0,6 0,6 0,6 1,6 1,6 1,6 2,6 2,6 3,6 5,5 7,4 9,4 9,3 10,3 11,2 11,2 11,1 11,1 11,1 11,1 11,1 11,1 11,1 11,1 11,0 11,0 11,0 11,0 11,0 11,0 11,0 11,0 11,0 11,0 10,0 10,0"><text:p/></draw:polygon><draw:polygon draw:style-name="gr5" draw:text-style-name="P14" svg:width="0.007cm" svg:height="0.003cm" svg:x="4.435cm" svg:y="-0.008cm" svg:viewBox="0 0 8 4" draw:points="4,1 3,1 2,1 2,1 2,1 1,2 1,2 0,3 0,3 0,3 0,4 0,4 0,4 0,4 0,4 0,4 0,4 1,4 1,4 1,4 1,4 2,4 2,4 2,4 4,4 6,3 6,3 7,3 7,3 7,2 7,2 7,2 7,1 8,1 8,1 8,1 8,1 8,1 8,1 8,1 8,1 8,1 8,1 8,0 8,0 8,0 7,0 7,0 7,0 7,0 7,0 7,0 7,0 7,0 7,0 6,0 6,0 5,0"><text:p/></draw:polygon><draw:polygon draw:style-name="gr5" draw:text-style-name="P14" svg:width="0.007cm" svg:height="0.003cm" svg:x="4.341cm" svg:y="0.014cm" svg:viewBox="0 0 8 4" draw:points="2,2 1,3 1,3 1,3 0,4 0,4 0,4 0,4 0,4 0,4 0,4 0,4 0,4 0,4 0,4 0,4 0,4 0,4 0,4 1,4 1,4 2,4 2,4 3,4 5,4 5,4 6,4 7,3 7,3 7,3 7,2 7,2 7,2 8,2 8,2 8,1 8,1 8,1 8,1 8,1 8,1 8,1 8,1 7,1 7,1 7,0 7,0 7,0 7,0 7,0 7,0 7,0 6,0 6,0 5,0 5,1 4,1 3,1 3,1 2,1"><text:p/></draw:polygon><draw:polygon draw:style-name="gr5" draw:text-style-name="P14" svg:width="0.011cm" svg:height="0.005cm" svg:x="4.391cm" svg:y="0.014cm" svg:viewBox="0 0 12 6" draw:points="6,1 2,3 1,3 1,3 0,3 0,3 0,3 0,3 0,3 0,3 0,3 0,3 0,3 0,3 0,4 0,4 0,4 0,4 0,4 0,5 0,5 0,5 0,6 0,6 0,6 0,6 0,6 0,6 1,6 1,6 1,6 1,6 1,6 1,6 2,6 2,6 2,6 3,6 4,6 7,6 7,5 8,5 9,5 9,5 10,4 10,4 11,4 11,4 11,4 11,3 11,3 12,2 12,1 12,1 12,1 12,1 12,1 12,1 12,0 12,0 12,0 12,0 12,0 12,0 12,0 11,0 11,0 11,0 10,0 7,1"><text:p/></draw:polygon><draw:polygon draw:style-name="gr5" draw:text-style-name="P14" svg:width="0.007cm" svg:height="0.003cm" svg:x="4.398cm" svg:y="0.023cm" svg:viewBox="0 0 8 4" draw:points="2,1 1,1 1,2 1,2 1,2 0,3 0,3 0,3 0,3 0,3 0,4 0,4 0,4 0,4 0,4 0,4 0,4 0,4 0,4 0,4 1,4 1,4 1,4 2,4 2,4 2,4 3,4 3,4 4,4 5,4 6,3 7,3 7,2 7,2 7,2 7,1 8,1 8,1 8,1 8,1 8,1 8,1 8,1 8,1 8,1 8,0 7,0 7,0 7,0 7,0 7,0 7,0 6,0 6,0 5,0 4,0 4,1 3,1"><text:p/></draw:polygon><draw:polygon draw:style-name="gr5" draw:text-style-name="P14" svg:width="0.01cm" svg:height="0.003cm" svg:x="4.363cm" svg:y="0.06cm" svg:viewBox="0 0 11 4" draw:points="3,2 0,4 2,4 3,4 4,4 5,4 6,4 6,4 7,4 7,4 8,3 8,3 9,3 9,2 10,2 10,2 10,1 10,1 10,1 10,1 11,1 11,1 11,1 10,1 10,1 10,1 10,1 10,0 10,0 10,0 9,0 9,0 9,0 8,0 7,0 7,0 7,0 6,1 5,1 5,1 4,1 3,1"><text:p/></draw:polygon><draw:polygon draw:style-name="gr5" draw:text-style-name="P14" svg:width="0.006cm" svg:height="0.003cm" svg:x="4.364cm" svg:y="0.067cm" svg:viewBox="0 0 7 4" draw:points="2,1 1,1 1,2 1,2 1,2 0,2 0,3 0,3 0,3 0,3 0,3 0,3 0,3 0,4 0,4 0,4 0,4 0,4 0,4 0,4 0,4 1,4 1,4 1,4 2,4 2,4 2,4 3,4 3,4 4,4 5,3 6,3 6,3 7,2 7,2 7,2 7,2 7,1 7,1 7,1 7,1 7,1 7,1 7,1 7,1 7,1 7,1 7,1 7,0 7,0 7,0 7,0 6,0 6,0 6,0 5,0 5,0 4,0 3,0 3,1"><text:p/></draw:polygon><draw:polygon draw:style-name="gr5" draw:text-style-name="P14" svg:width="0.004cm" svg:height="0.013cm" svg:x="4.484cm" svg:y="0.104cm" svg:viewBox="0 0 5 14" draw:points="1,1 1,1 1,1 1,1 0,1 0,1 0,2 0,3 0,4 0,5 0,7 0,8 1,10 1,10 1,11 2,12 2,12 2,14 2,14 2,14 3,14 3,14 3,14 3,14 3,14 3,14 4,14 4,14 4,14 4,14 4,12 4,11 5,10 5,9 5,7 4,5 4,3 4,2 4,2 3,1 3,1 3,1 3,1 2,0 2,0 2,0 2,0 2,0 2,0 2,0 2,0 2,0 2,0 1,0"><text:p/></draw:polygon></draw:g></draw:g><text:span text:style-name="Car._20_predefinito_20_paragrafo"><text:span text:style-name="T16"/></text:span></text:p>
      <text:p text:style-name="P15"/>
      <text:p text:style-name="P15"/>
      <text:p text:style-name="P15"/>
      <text:p text:style-name="P15"/>
      <text:p text:style-name="P15"/>
      <text:p text:style-name="P15"/>
      <text:p text:style-name="P15"><draw:g text:anchor-type="paragraph" draw:z-index="10" draw:name="DrawObject8" draw:style-name="gr1"><draw:custom-shape draw:name="Forme 3" draw:style-name="gr2" draw:text-style-name="P17" svg:width="6.372cm" svg:height="0.825cm" svg:x="6.918cm" svg:y="0.601cm"><text:p text:style-name="P16"><text:span text:style-name="T17">Vouloir une vie chrétienne cohérente.</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4" draw:style-name="gr6" draw:text-style-name="P13" svg:width="2.096cm" svg:height="0.38cm" svg:x="7.246cm" svg:y="0.33cm"><text:p text:style-name="P12"><text:span text:style-name="T14">E</text:span><text:span text:style-name="T18">ffort</text:span></text:p><draw:enhanced-geometry svg:viewBox="0 0 21600 21600" draw:type="rectangle" draw:enhanced-path="M 0 0 L 21600 0 21600 21600 0 21600 0 0 Z N"/></draw:custom-shape><draw:path draw:name="Forme4" draw:style-name="gr5" draw:text-style-name="P14" svg:width="0.565cm" svg:height="0.557cm" svg:x="8.569cm" svg:y="0.171cm" svg:viewBox="0 0 566 558" svg:d="M552 3l-5 3-8 5-18 10-8 4-2 2h-1-1l-2 1-1 1h-1v1h-1-1l-2 2-8 4-21 12-35 19-18 11-25 13-37 21-41 23-13 8-4 2h-2v1l-2 1-5 3-16 9-17 9-5 3-2 1h-1l-1 1-1 1h-1l-2 1v1h-1-1-1-1-1l-1-1-1-1-2-1-2-2-1-1-2-2-1-1h-2l-2-1h-2-1-2l-1-1h-2l-2 1h-2-2-1l-1 1-3 1-1 1h-1l-2 2-2 2-1 2-3 4-6 8-4 3-2 3-1 1-1 1-1 1h-1v-1l-2-2-8-7-7-6-3-3-1-1-1-1-1-1h-1-1v-1l1-1v-1l2-1 2-3 2-2 2-3v-2l1-1 1-2 1-2v-2l1-2 1-3v-4-4-4-4l-1-2v-2l-1-1-1-2v-2l-1-1-1-2-1-1-2-4-3-3-3-3-2-1-2-1-1-2-1-1h-2-2l-2-1-2-1h-1-2l-5-1h-4-4l-4 1h-2l-2 1h-2l-2 1h-1l-2 1-1 1-2 1-4 2-2 3-3 3-3 4-1 1-1 1-1 2v2l-1 2v1 2 2l-1 3v5 6 3l1 2v1 2l1 2v3h1l1 2 1 2 2 2 1 1 1 1 2 1 1 2 1 2 2 1 1 1h1v1h-1v1l-1 1-2 2-1 3h-1l-1 1-2 3-1 2-1 1h-1v1l-1 2-1 1v1h-1v1l-1 1v1h-1-1-3-3l-2 1-4 1-3 1-2 1-3 2-2 1-3 1-2 3-2 2-2 2-2 2-1 3-1 3-1 2-1 3-1 3v2l-1 2v3 2l1 9 2 13 2 18v6l1 5 1 2v1l1 1 1 2v1l1 1 2 2h1l1 1 1 1 2 1 1 1 2 1h1l2 1h2l1 1h2 4l3-1 7-1h3l3-1h2 1l1 1h1v1 1h1l1 1 3 3 3 3 7 7 4 17 2 14 1 4v2 1l-1 2-3 6-12 17-12 16-4 7-1 1v1 1l-1 2v3 2 2 3 2 2l1 3v2l2 2 1 2 2 2 2 2 2 1 2 1 2 1 2 1v1h1l1 1v1 1h-1-1-1l-31 6-21 4-7 2h-2v1h-1v1l-1 1-4 8-12 23-17 36-5 11-3 7-1 3-1 3v1 1 1h1v1l1 1h1l2 1h6l38 1h234 280l2-3v-1-1l1-8v-37-229-229-38l-1-7v-1-1l-1-1-1-1h-1v-1h-1-1-1-1-1l-1 1h-1l-1 1h-1zM551 285v260h-264-187-57-17-4-1-1l-2-1 4-9 12-24 13-28 7-14 6-1 12-2 11-3 12-2 49-9 12-3 10-2 7-2h2l1-1h1 1l1-1 2-3 9-7 21-18 12-9 48-18 112-44 8-4 3-2h1v-1h1v-1-2l1-5 1-17 3-69 3-59v-25l10-9 29-29 16-14 6-5 3-3 4-3 10-7 22-22 40-37 2-2 1-1h1 1l1-1v-1h1v1 1 3 16 56zM496 56l-22 19-61 56-15 13-8 7-1 22-5 110v28l-1 10v2 1 1 1 1 1h-1v1h-1-1l-2 1-4 2-19 7-6 3-3 2-9 2-27 11-26 10-8 3-2 1h-1v-1-1-1l1-1v-2-3-2-1-3-3-2-3l-3-15-3-24-2-8-1-5-1-3-1-2-1-1-1-2-1-1-1-2-2-3-2-1-2-2-2-1-2-1-2-1-3-1-3-1h-3l-7-1-9-1-22-1h-6-4-5-1l-2-1h-1-1v-1-1h-1v-1-1l-1-6-1-10v-1h1l1-1h1 1 4 6 3 2l3-1h1l1-1 2-1 2-1 2-1 2-2 1-2 5-4 4-7 2-3 3-3 1-2h1 1v1h1l1 3v3l1 1 1 2 1 2 1 2 2 2 1 1 1 2 1 1 2 3 2 1 2 1 2 1 2 1 1 1 2 1 3 1 4 1h5l5 1 3 1h3 3l2-1h1 1l1-1h1 1l1-1 1-1v-1-1l1-1v-1h-1v-1h-1v-1l-1-1-1-1-1-1h-1l-1-1h-1-2-1-2-2-2l-3-1h-4l-2-1h-1l-2-1h-2-1l-2-1-2-2-1-1-2-1v-2l-2-1-1-1-1-2-1-3-3-4-2-5v-5l-1-1v-1-1-1l1-1v-2l1-2 1-2 1-1v-1-1h1v-1h1l3-2 3-2 31-18 23-12 23-13 37-21 85-48 14-8 3-2 3-1 2-1h1 1v-1l3-1 8-5 9-5 1-1 1-1h1 1v-1h2l1-1h1l1-1v-1h1 1 1l-1 1-1 2h-1l-1 2zM143 119l3 1 3 3 2 2 1 3 1 2 2 4v2l1 3v4l-1 2-1 4-1 2-1 3-1 3-3 2-2 2h-1l-1 1-1 1h-2l-2 2-3 1h-3-2-3-3-3l-2-1-3-1-2-2-3-2-1-1-2-2-2-3-2-3-1-2-1-3v-3-3-3l1-3v-3l1-2 2-2 2-3 2-2 1-2 2-1 3-1 3-1 2-1 3-1h3 3 1 3 1l2 1h2l1 1 1 1zM225 183l1 1 1 1 1 1v1 1 1 1l-1 2v2l-2 2-3 5-12 15-7 10-2 3-1 2-1 1-1 1h-1l-1 1h-1-1-1-1-1-1l-6-1-14-2-12-2-5-1h-2-2-1-1l-1 1-1 1h-1v1l-1 1v1 1l-1 1 1 1v1l1 1v1h1v1h1l1 1h2l1 1h1l2 1h2l3 1h1 1 1v1h1v1l1 1v2l1 3v14 7l1 2v2 2l1 1v1l1 1h1 1l1 1h3l7 1h13l24 2 15 1 5 1h2l2 1h1l1 1h1 1l1 1 1 1 1 1v1 1l1 1 1 1 1 2 1 4v2l1 5 5 30 1 9 1 3v4 4 1l-1 1v1 1l-1 2-2 1-2 1-1 1h-2l-2 1h-1-2-2l-2-1-2-1-1-1h-1l-1-1v-2l-1-2v-1l-1-1v-2l-2-8-3-15-1-12v-1-1l-1-1v-1l-1-1v-1l-1-1v-1l-1-1v-1h-1-1-2l-4-1-20-1-42-1-12-1-8-1h-3l-1-1h-2l-1-1-2-1h-1l-2-1-1-2-3-2-2-2-1-1-2-3v-1l-1-1-1-2v-2-7l-3-22-2-25-1-21v-8-3-1l1-1v-1-1-1h1l1-1 1-2 1-2 1-2 1-1h1l2-1 1-2 2-1h2l1-1 1-1 2-1h2 1 1 2 1 5 1 2 1l2 1 2 1 1 1 5 3 4 3 12 12 7 6 3 2 2 2h1 1 1 1 1 1 1l1-1 3-4 5-5 5-6 3-7 5-5 3-3 1-1v-1h1 1l1-1h1 1 1 1v1h1 1v1h1l1 1h1zM92 218l1 24 3 31v9l1 4v1l-1 1h-2l-2 1-2 1h-6-2-2-2-1-2-1-1v-1-1l-1-1-1-1v-2l-1-2v-1l-1-5-1-6-4-26-1-4v-4-1-2l1-2v-1-2h1l1-2v-1l1-2 1-1 3-2 1-1 1-1v-1l2-1 3-2 3-1 2-1h2 1l1-1h1 1 1l1 1v1 1 1 2zM161 325v1 3l3 10 1 12 1 4v5 2 1 2 1 1l-1 1-1 2-1 5-3 5-12 17-12 17-5 5-3 4-1 2-2 1-1 1-2 1v1h-2-1-2-1-2-1l-1-1h-1l-1-1h-1l-1-1-1-1-1-1v-1l-1-1v-1h-1v-2-1-1-1-1l1-1 1-1 1-2 2-5 9-13 15-22 4-5 1-2 1-2v-1l1-1v-1-1-1l-4-17-3-11v-3-1-1-1h1 1 2 3 6l10 1h3l1 1zM201 326l13 1 2 7 3 16v7l1 5 2 5 1 2 1 2 1 1 1 2 1 1 2 1v2l2 1 2 1 2 1 5 3-3 2-13 5-3 1-2 1-3 2-2 2-4 1-2 3-8 6-12 10-5 4-1 1h-1l-1 1v1l-2 1-2 2-3 2h-1l-1 1h-1v1l-1 1h-1l-1 1h-1-2l-1 1-6 1-4 1-2 1h-6-2l-2 1h-2-1-1-1-1v-1h1l1-1 3-5 4-5 2-2v-1l1-1v-1l2-1 5-7 14-22 3-5 4-4 2-5 1-2 1-1 1-2v-2-1-2-1-2-4-2-3-5l-1-6-1-5-1-5-1-4v-1l-1-2v-1l1-1h1v-1h1 1 1 1 1z"><text:p/></draw:path></draw:g><draw:g text:anchor-type="paragraph" draw:z-index="11" draw:name="DrawObject6" draw:style-name="gr1"><draw:custom-shape draw:name="Forme 5" draw:style-name="gr2" draw:text-style-name="P19" svg:width="6.372cm" svg:height="2.183cm" svg:x="0.12cm" svg:y="0.573cm"><text:p text:style-name="P18"><text:span text:style-name="T19">Mt 16, 13-23 ; Jn 21, 1-23</text:span><text:span text:style-name="T20">. Méditons sur la mission de saint Pierre et de ses successeurs avant d’accueillir en France notre Saint-Père, le Pape Léon XIV.</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6" draw:style-name="gr7" draw:text-style-name="P13" svg:width="3.199cm" svg:height="0.537cm" svg:x="0.251cm" svg:y="0.262cm"><text:p text:style-name="P12"><text:span text:style-name="T21">P</text:span><text:span text:style-name="T22">arole de Dieu</text:span></text:p><draw:enhanced-geometry svg:viewBox="0 0 21600 21600" draw:type="rectangle" draw:enhanced-path="M 0 0 L 21600 0 21600 21600 0 21600 0 0 Z N"/></draw:custom-shape><draw:g draw:name="Objet de groupe 3" draw:style-name="gr4"><draw:path draw:style-name="gr5" draw:text-style-name="P14" svg:width="0.515cm" svg:height="0.715cm" svg:x="2.818cm" svg:y="0.17cm" svg:viewBox="0 0 516 716" svg:d="M50 3l-4 3-4 1-3 3-3 2-4 2-3 2-2 4-4 4-3 4-4 3-3 3-2 3-2 6-2 3-2 4-2 6-3 8v294l1 271 1 22v6 4l1 5 1 2 2 4 3 5 2 3 1 2 1 2 2 2 6 5 4 4 3 3 3 3 4 2 3 3 4 2 4 3 4 1 11 3 205 1h150 50l23-1h10 4 2 2v-1h1 1v-1h1l1-1 1-1 1-1 1-2 1-1v-1-1-1-1-1-1-1-1-1-1-1-1l-1-2-1-1-2-2-3-4-4-3-5-7-2-2-2-3-2-3-1-2-1-4-2-3-1-3v-3l-1-3-1-5v-6-9-8l1-3v-2l1-3v-2l1-3 2-3 1-4 2-3 2-3 2-2 3-3 3-3 2-3 3-3 2-1 1-2 1-1 1-1h1v-1-2-4-11-45l1-145-1-295v-68l-4-3-2-3h-225-225zM487 292v262l-182-1h-182v-202-260l1-60 92-1 182-1h89zM95 289l1 183v57 16 4l-1 1v1l-1 1-2 1h-1-2l-2 1h-9l-7 1h-5-6l-6 3-5 1-4 1-5 2-4 2-2 2-2 1-2 1h-1-1v-1-3-9-36-111-237l1-89 1-8 1-4v-3l1-2v-2l1-3 2-3 1-2 2-4 2-2 3-2 1-3 3-1 3-3 2-3 2-1 4-1 4-2h2 3l3-1 8-1h4 3 9zM466 586v2 2l-1 1-1 4-2 4-3 10-1 8-2 9v9 8l2 9 1 9 3 9 2 5 1 3v2l1 2v1h-1-1-4l-12 1h-42-131-132-69l-8-1-4-1h-2l-2-1-3-1h-2l-2-2-3-3-3-1-2-3-3-2-1-2-3-4-1-2-2-4-1-2-1-2-1-3v-1l-1-4v-2-8-8-2l1-3v-1l1-4 1-2 1-2 2-4 2-3 2-4 3-3 2-2 3-2 3-2 4-2 7-5h103l197-1 75 1h21 5 3z"><text:p/></draw:path><draw:polygon draw:style-name="gr5" draw:text-style-name="P14" svg:width="0.193cm" svg:height="0.348cm" svg:x="3.022cm" svg:y="0.284cm" svg:viewBox="0 0 194 349" draw:points="91,2 91,2 90,2 89,3 88,3 88,4 87,5 86,6 85,6 85,6 84,7 84,9 84,10 84,11 84,11 84,15 83,27 83,47 82,86 46,87 26,87 14,87 11,88 9,88 9,88 8,89 7,89 6,90 5,90 5,91 4,91 3,92 2,93 2,94 2,95 1,96 1,97 0,98 0,101 0,101 0,102 0,104 0,105 0,106 1,107 2,110 2,112 2,112 3,113 3,113 4,113 4,115 5,115 6,116 8,117 10,117 13,118 21,118 45,118 82,119 83,228 84,305 84,331 84,337 84,339 84,340 84,341 84,341 85,342 85,344 86,345 87,346 88,346 88,346 89,347 91,348 92,349 96,349 97,349 99,349 101,349 103,348 105,347 107,346 107,345 108,344 109,342 109,341 110,341 110,340 110,340 110,339 110,337 110,332 111,312 111,229 112,153 112,129 112,123 112,121 112,121 112,120 112,120 112,120 113,120 113,120 113,120 113,119 114,119 114,119 115,119 118,118 129,118 147,118 172,118 181,118 183,118 184,118 185,117 186,117 187,116 188,116 189,115 190,113 191,113 192,112 192,112 193,111 193,110 193,109 194,109 194,107 194,106 194,105 194,103 194,102 194,101 194,98 193,97 193,96 193,95 192,93 191,92 190,91 187,88 151,87 133,87 121,87 117,86 114,86 114,86 114,85 113,85 113,85 113,85 113,85 113,85 113,83 112,83 112,81 112,73 111,47 111,11 107,5 105,3 104,2 103,2 103,1 102,1 101,0 100,0 99,0 99,0 97,0 96,0 96,1 95,1"><text:p/></draw:polygon></draw:g></draw:g></text:p>
      <text:p text:style-name="P15"/>
      <text:p text:style-name="P15"/>
      <text:p text:style-name="P15"/>
      <text:p text:style-name="P15"><draw:g text:anchor-type="paragraph" draw:z-index="0" draw:name="DrawObject7" draw:style-name="gr1"><draw:custom-shape draw:name="Forme 9" draw:style-name="gr2" draw:text-style-name="P21" svg:width="6.483cm" svg:height="3.978cm" svg:x="6.902cm" svg:y="0.497cm"><text:p text:style-name="P20"><text:span text:style-name="T23">Liturgiques</text:span><text:span text:style-name="T24"> : 8 sept</text:span><text:span text:style-name="T25"> : fête de la Nativité de la Sainte Vierge ; </text:span><text:span text:style-name="T24">12 sept</text:span><text:span text:style-name="T25"> : fête du Saint Nom de Marie ; </text:span><text:span text:style-name="T24">14 sept</text:span><text:span text:style-name="T25"> : fête de la Croix glorieuse ; </text:span><text:span text:style-name="T24">15 sept</text:span><text:span text:style-name="T25"> : fête de ND des douleurs ; </text:span><text:span text:style-name="T24">21 sept</text:span><text:span text:style-name="T25"> : fête de St Matthieu, apôtre et évangéliste ; </text:span><text:span text:style-name="T24">29 sept</text:span><text:span text:style-name="T25"> : fête des saints archanges Michel, Gabriel et Raphaël ; </text:span><text:span text:style-name="T23">Autres</text:span><text:span text:style-name="T24"> : 25-28 sept</text:span><text:span text:style-name="T25"> : visite du pape Léon XIV en France.</text:span></text:p><draw:enhanced-geometry svg:viewBox="0 0 21600 21600" draw:mirror-horizontal="false" draw:mirror-vertical="false" draw:path-stretchpoint-x="10800" draw:path-stretchpoint-y="10800" draw:text-areas="?f3 ?f4 ?f5 ?f6" draw:type="round-rectangle" draw:modifiers="1386.16071428571"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10" draw:style-name="gr8" draw:text-style-name="P13" svg:width="4.257cm" svg:height="0.489cm" svg:x="7.211cm" svg:y="0.266cm"><text:p text:style-name="P12"><text:span text:style-name="T14">2</text:span><text:span text:style-name="T26">e</text:span><text:span text:style-name="T27"> </text:span><text:span text:style-name="T18">rubrique : </text:span><text:span text:style-name="T28">Prévisions</text:span></text:p><draw:enhanced-geometry svg:viewBox="0 0 21600 21600" draw:type="rectangle" draw:enhanced-path="M 0 0 L 21600 0 21600 21600 0 21600 0 0 Z N"/></draw:custom-shape></draw:g></text:p>
      <text:p text:style-name="P15"/>
      <text:p text:style-name="P15"/>
      <text:p text:style-name="P15"><draw:g text:anchor-type="paragraph" draw:z-index="12" draw:name="DrawObject5" draw:style-name="gr1"><draw:custom-shape draw:name="Forme 1" draw:style-name="gr2" draw:text-style-name="P17" svg:width="6.367cm" svg:height="1.841cm" svg:x="0.044cm" svg:y="0.547cm"><text:p text:style-name="P16"><text:span text:style-name="T17">Mieux </text:span><text:span text:style-name="T29">prévoir sa rentrée </text:span><text:span text:style-name="T17">(discipline, prière) ; </text:span><text:span text:style-name="T29">revoir</text:span><text:span text:style-name="T17"> si l’on tient son programme de vie (examen de conscience quotidien)</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2" draw:style-name="gr9" draw:text-style-name="P13" svg:width="4.156cm" svg:height="0.786cm" svg:x="0.37cm" svg:y="0.053cm"><text:p text:style-name="P12"><text:span text:style-name="T14">1</text:span><text:span text:style-name="T30">ère</text:span><text:span text:style-name="T27"> </text:span><text:span text:style-name="T18">rubrique</text:span><text:span text:style-name="T31">* </text:span><text:span text:style-name="T18">: </text:span><text:span text:style-name="T28">Discipline</text:span></text:p><draw:enhanced-geometry svg:viewBox="0 0 21600 21600" draw:type="rectangle" draw:enhanced-path="M 0 0 L 21600 0 21600 21600 0 21600 0 0 Z N"/></draw:custom-shape></draw:g></text:p>
      <text:p text:style-name="P15"/>
      <text:p text:style-name="P15"/>
      <text:p text:style-name="P15"/>
      <text:p text:style-name="P15"/>
      <text:p text:style-name="P15"/>
      <text:p text:style-name="P15"><draw:frame text:anchor-type="paragraph" draw:z-index="1" draw:name="Cadre de texte 1" draw:style-name="gr10" draw:text-style-name="P22" svg:width="4.564cm" svg:height="0.445cm" svg:x="0.159cm" svg:y="0.093cm"><draw:text-box><text:p><text:span text:style-name="T32">*Rubriques du carnet de cordée</text:span></text:p></draw:text-box></draw:frame></text:p>
      <text:p text:style-name="P15"/>
      <text:p text:style-name="P15"><draw:g text:anchor-type="paragraph" draw:z-index="13" draw:name="DrawObject9" draw:style-name="gr1"><draw:custom-shape draw:name="Forme 7" draw:style-name="gr2" draw:text-style-name="P24" svg:width="7.466cm" svg:height="1.333cm" svg:x="2.618cm" svg:y="0.442cm"><text:p text:style-name="P23"><text:span text:style-name="T33">En communion avec Léon XIV, cultivons l’esprit d’enfance et rayonnons la joie !</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8" draw:style-name="gr11" draw:text-style-name="P13" svg:width="5.628cm" svg:height="0.38cm" svg:x="2.773cm" svg:y="0.222cm"><text:p text:style-name="P12"><text:span text:style-name="T14">3</text:span><text:span text:style-name="T26">e</text:span><text:span text:style-name="T18">rubrique : </text:span><text:span text:style-name="T28">Consigne spirituelle</text:span></text:p><draw:enhanced-geometry svg:viewBox="0 0 21600 21600" draw:mirror-horizontal="false" draw:mirror-vertical="false" draw:type="rectangle" draw:enhanced-path="M 0 0 L 21600 0 21600 21600 0 21600 0 0 Z N"/></draw:custom-shape><draw:g draw:name="Objet de groupe 4" draw:style-name="gr4"><draw:polygon draw:style-name="gr5" draw:text-style-name="P14" svg:width="1.081cm" svg:height="0.449cm" svg:x="9.697cm" svg:y="1.115cm" svg:viewBox="0 0 1082 450" draw:points="596,2 596,3 593,5 591,7 590,9 587,11 586,13 585,16 585,19 583,22 583,26 583,30 583,34 585,42 587,52 588,59 591,65 592,70 595,74 596,76 596,78 596,79 597,81 598,82 599,83 601,84 603,85 606,86 607,87 607,87 608,87 609,88 611,88 613,88 614,89 619,89 629,90 639,90 646,91 654,92 664,94 695,102 745,115 773,122 789,127 792,129 792,129 795,130 795,130 796,131 796,131 796,131 796,131 796,132 796,132 796,132 796,133 796,133 796,133 796,133 796,133 796,134 796,134 796,134 796,134 795,134 795,134 794,135 792,135 790,135 781,136 769,136 747,136 687,137 559,139 483,142 436,144 392,144 350,142 313,140 302,139 289,138 256,138 219,139 178,141 84,144 54,144 32,145 23,146 16,147 11,148 9,148 7,149 5,150 4,151 2,151 2,152 1,152 1,153 0,153 0,154 0,155 0,155 0,156 0,157 0,159 1,161 2,163 6,169 10,176 16,185 22,193 27,199 33,205 40,210 42,214 48,218 54,221 59,224 66,227 69,228 70,228 73,229 75,230 84,230 91,231 103,231 132,231 488,230 755,230 794,231 799,231 801,232 801,232 802,232 802,232 802,232 802,232 802,232 802,232 802,232 801,233 800,234 797,236 795,238 792,240 790,242 785,245 774,251 760,258 743,268 707,291 672,314 659,324 650,331 645,335 643,340 639,345 635,350 633,355 630,360 629,366 628,371 628,375 628,379 628,387 629,395 629,403 632,411 635,420 640,428 645,437 648,442 650,445 651,446 651,448 653,448 654,449 654,449 655,450 656,450 656,450 658,450 659,450 659,450 660,449 661,449 663,448 665,446 667,444 674,439 679,435 682,431 688,427 696,422 714,411 744,395 803,364 863,334 1014,263 1053,245 1065,239 1069,236 1073,233 1075,230 1078,228 1079,226 1080,225 1080,223 1080,222 1082,219 1082,216 1082,212 1080,208 1080,206 1080,205 1079,200 1078,196 1075,192 1075,189 1074,187 1073,184 1073,182 1073,179 1072,176 1072,168 1072,160 1072,154 1072,149 1070,147 1070,145 1069,143 1069,141 1069,139 1068,137 1067,135 1065,134 1062,130 1058,127 1054,124 1049,121 1043,118 1037,114 1026,111 1000,101 925,75 855,53 789,35 719,18 669,8 649,4 633,2 621,0 614,0 611,0 606,0 602,1 598,1"><text:p/></draw:polygon></draw:g></draw:g></text:p>
      <text:p text:style-name="P15"/>
      <text:p text:style-name="P15"/>
      <text:p text:style-name="P15"/>
      <text:p text:style-name="P15"><draw:g text:anchor-type="paragraph" draw:z-index="3" draw:name="DrawObject1" draw:style-name="gr1"><draw:line draw:name="Ligne 2" draw:style-name="gr12" draw:text-style-name="P25" svg:x1="0.042cm" svg:y1="0.529cm" svg:x2="13.061cm" svg:y2="0.508cm"><text:p/></draw:line><draw:custom-shape draw:name="Forme 1" draw:style-name="gr13" draw:text-style-name="P27" svg:width="12.639cm" svg:height="0.519cm" svg:x="0.217cm" svg:y="0.25cm"><text:p text:style-name="P26"><text:span text:style-name="T34">En communion avec notre pape Léon XIV, cultivons l’esprit d’enfance</text:span></text:p><draw:enhanced-geometry svg:viewBox="0 0 21600 21600" draw:type="rectangle" draw:enhanced-path="M 0 0 L 21600 0 21600 21600 0 21600 0 0 Z N"/></draw:custom-shape></draw:g></text:p>
      <text:list text:style-name="L1">
        <text:list-header>
          <text:p text:style-name="P28">Paris, Lourdes et Metz se préparent à l’accueil du Pape Léon XIV. Le dernier voyage apostolique d’un Pape en France a été celui de Benoît XVI du 12 au 15 septembre 2008 à Paris et Lourdes. Le Pape François est bien venu en France, à Strasbourg, à Marseille et en Corse, mais il avait bien rappelé que ce n’était pas un voyage apostolique pour la France.</text:p>
          <text:p text:style-name="P29"><text:span text:style-name="T35">Préparons bien le voyage apostolique de Léon XIV centré sur la Vie. La France a légalisé la loi libéralisant l’euthanasie et notre Président, M. Emmanuel Macron a promulgué cette loi qui n’a pas été déclarée inconstitutionnelle par le conseil constitutionnel ! Prions pour que notre Saint-Père soit inspiré par </text:span><text:span text:style-name="T36">sain</text:span><text:span text:style-name="T37">t </text:span><text:span text:style-name="T38">Jean Paul II </text:span><text:span text:style-name="T35">qui a donné l’importante Encyclique « </text:span><text:a xlink:type="simple" xlink:href="https://www.vatican.va/content/john-paul-ii/fr/encyclicals/documents/hf_jp-ii_enc_25031995_evangelium-vitae.html" text:style-name="Internet_20_link" text:visited-style-name="Visited_20_Internet_20_Link"><text:span text:style-name="T39">Evangelium Vitae </text:span></text:a><text:span text:style-name="T35">» dont nous </text:span><text:soft-page-break/><text:span text:style-name="T35">avons parlé dans la Consigne spirituelle du mois de juillet. </text:span><text:span text:style-name="T40">Oui, la France a besoin d’entendre à nouveau la voix du successeur de Pierre proclamer que Jésus est la Voie, la Vérité et la Vie et que toute vie humaine est sacrée et doit être respectée de sa conception à son terme naturel</text:span><text:span text:style-name="T35">. Jésus, ne l’oublions pas, est la Vie et Il nous fait participer à la Vie éternelle qui nous procurera le Bonheur éternel en Dieu !</text:span></text:p>
          <text:p text:style-name="P30"/>
        </text:list-header>
        <text:list-item>
          <text:p text:style-name="P31">Notre Pape Léon XIV vient visiter la France à la suite de ses grands prédécesseurs</text:p>
          <text:p text:style-name="P32">Nous vous invitons, avant d’accueillir notre Saint-Père en France, à écouter et approfondir <text:span text:style-name="T41">l’homélie exceptionnelle de </text:span><text:span text:style-name="T42">sain</text:span><text:span text:style-name="T41">t Jean-Paul II au Bourget en la Fête de la Sainte Trinité, le 1</text:span><text:span text:style-name="T43">er</text:span><text:span text:style-name="T42"> </text:span><text:span text:style-name="T41">juin 1980</text:span>. Cette homélie nous a beaucoup marqués. Ce Pape venu de la Pologne nous a rappelé que nous étions « <text:span text:style-name="T44">la Fille aînée de l’Église </text:span>». Le 22 septembre 1996, il est revenu en France pour célébrer le 1500<text:span text:style-name="T45">e</text:span><text:span text:style-name="T46"> </text:span>anniversaire du baptême de Clovis. Citons cet extrait de son homélie : « <text:span text:style-name="T47">La liturgie de cette Messe nous invite à retrouver les sources de notre baptême. Voici quinze siècles, le roi des Francs, Clovis, reçut ce sacrement. Son baptême eut le même sens que tout autre baptême. Rappelons-nous les paroles du Christ : « Personne, à moins de naître de l’eau et de l’Esprit, ne peut entrer dans le Royaume de Dieu. » Il fut ainsi donné au souverain des Francs d’être appelé à la vie du Royaume de Dieu. Il avait longtemps médité le message chrétien dont témoignaient auprès de lui Clotilde, Remi, Vaast, Geneviève. Il fit le choix de renoncer à l’esprit du mal, à tout ce qui conduit au mal et à tout orgueil ; en même temps, il professait la foi de l’Église et il adhérait au Christ, le Fils de Dieu fait homme, mort et ressuscité pour la rédemption du monde. Le baptême l’a libéré du péché originel et de tout péché commis antérieurement et, par la grâce sanctifiante, l’a fait participer à la vie de Dieu. Ses compatriotes baptisés avec lui reçurent les mêmes dons, ils devinrent chrétiens, fils adoptifs de Dieu. Ils devinrent aussi membres du Peuple de Dieu, l’Église… </text:span><text:span text:style-name="T41">Cette grande célébration jubilaire du baptême vous donne l’occasion de réfléchir sur </text:span><text:span text:style-name="T48">les dons que vous avez reçu</text:span><text:span text:style-name="T49">s </text:span><text:span text:style-name="T48">et sur les responsabilités qui en découlent</text:span>… <text:span text:style-name="T50">Que ne cesse de briller la lumière de la foi ! Soyez dans la joie d’avoir choisi librement d’être unis au Christ par le baptême afin de marcher avec vos frères sur les chemins de vie ! De cette façon, nous célébrons aujourd’hui le X</text:span><text:span text:style-name="T51">V</text:span><text:span text:style-name="T52">e</text:span><text:span text:style-name="T50"> centenaire du baptême du Roi Clovis. Amen !</text:span> »</text:p>
          <text:p text:style-name="P33"/>
          <text:p text:style-name="P29"><text:span text:style-name="T38">À Lourdes</text:span><text:span text:style-name="T35">, pour </text:span><text:span text:style-name="T53">son dernier voyage en notre Nation</text:span><text:span text:style-name="T35">, </text:span><text:span text:style-name="T37">s</text:span><text:span text:style-name="T54">ain</text:span><text:span text:style-name="T37">t</text:span><text:span text:style-name="T38"> Jean-Paul II, le 15 août 2004 </text:span><text:span text:style-name="T35">nous a donné </text:span><text:a xlink:type="simple" xlink:href="https://www.vatican.va/content/john-paul-ii/fr/homilies/2004/documents/hf_jp-ii_hom_20040815_lourdes.html" text:style-name="Internet_20_link" text:visited-style-name="Visited_20_Internet_20_Link"><text:span text:style-name="T35">son dernier et grand message</text:span></text:a><text:span text:style-name="T35"> qui est </text:span><text:span text:style-name="T53">comme son testament</text:span><text:span text:style-name="T35"> dans la continuité de son premier message du Bourget, le 1</text:span><text:span text:style-name="T55">er</text:span><text:span text:style-name="T56"> </text:span><text:span text:style-name="T35">juin 1980 : « </text:span><text:span text:style-name="T40">À vous, les femmes, il revient d’être sentinelles de l’Invisible</text:span><text:span text:style-name="T35"> </text:span><text:span text:style-name="T57">! </text:span><text:span text:style-name="T40">À vous tous, frères et sœurs, je lance un appel pressant pour que vous fassiez tout ce qui est en votre pouvoir pour que la vie, toute vie, soit respectée depuis la conception jusqu’à son terme naturel. La vie est un don sacré, dont nul ne peut se faire le maître</text:span><text:span text:style-name="T57">.</text:span></text:p>
          <text:p text:style-name="P34"><text:span text:style-name="T58"/></text:p>
          <text:p text:style-name="P32"><text:span text:style-name="T47">La Vierge de Lourdes</text:span>, disait-il encore, <text:span text:style-name="T47">a enfin un message pour tous : le voici : </text:span>« <text:span text:style-name="T41">soyez des femmes et des hommes libres ! Mais rappelez-vous : la liberté humaine est une liberté marquée par le péché. Elle a besoin elle aussi d’être libérée. Christ en est le libérateur, Lui qui « nous a libérés pour que nous soyons vraiment libres » (Ga 5, 1). Défendez votre liberté ! Chers amis, pour cela nous savons que nous pouvons compter sur Celle qui, n’ayant jamais cédé au péché, est la seule créature parfaitement libre. C’est à elle que je vous confie. Marchez avec Marie sur les chemins de la pleine réalisation de votre humanité !</text:span> »</text:p>
          <text:p text:style-name="P33"/>
          <text:p text:style-name="P32"><text:span text:style-name="T59">Merci, s</text:span><text:span text:style-name="T60">ain</text:span><text:span text:style-name="T59">t Jean-Paul II, d’avoir eu le courage de rappeler que la France était la Fille aînée de l’Église. Nous n’avons pas à nous enorgueillir de ce don de Dieu immérité, mais le grand message de ce Pape polonais à la France doit nous aider à préparer la venue de Léon XIV en ce mois de septembre 2026. Sommes-nous fidèles aux promesses de notre baptême ? Sommes-nous fidèles à la mission que Dieu confie à la Fille aînée de l’Église ? Au Bourget en 1980, </text:span><text:span text:style-name="T60">sain</text:span><text:span text:style-name="T59">t Jean-Paul </text:span><text:span text:style-name="T60">II</text:span><text:span text:style-name="T59"> avait précisé cette mission : « France, fille aînée de l’Église et éducatrice des peuples, es-tu fidèle, pour le bien de l’homme, à l’alliance avec la sagesse éternelle ? » </text:span><text:span text:style-name="T61">Sommes-nous enfin les vraies sentinelles de l’invisible qu’est Dieu et les vrais apôtres de la liberté libérée par le Christ ?</text:span><text:span text:style-name="T59"> À la suite de </text:span><text:span text:style-name="T60">s</text:span><text:span text:style-name="T59">aint Jean-Paul II, nous ne devons pas </text:span><text:soft-page-break/><text:span text:style-name="T59">avoir peur de rappeler que notre devise « liberté, égalité, fraternité » trouve son unique fondement dans le baptême de Clovis et de ses Francs !</text:span></text:p>
          <text:p text:style-name="P33"><text:span text:style-name="T59"/></text:p>
        </text:list-item>
        <text:list-item>
          <text:p text:style-name="P35">Cultivons l’esprit d’enfance</text:p>
          <text:p text:style-name="P36"><text:span text:style-name="T62">Puisse le rappel du grand message de </text:span><text:span text:style-name="T63">sain</text:span><text:span text:style-name="T62">t Jean-Paul II à la France nous préparer à accueillir le successeur actuel de </text:span><text:span text:style-name="T63">s</text:span><text:span text:style-name="T62">aint Pierre, notre Pape Léon XIV ! Pour être fidèles aux dons gratuits de Dieu et aux responsabilités qui en découlent, nous avons absolument besoin de retrouver et cultiver </text:span><text:span text:style-name="T64">l’esprit d’enfance évangélique</text:span><text:span text:style-name="T62">. Les Saints qui ont façonné la France nous invitent à imiter </text:span><text:span text:style-name="T64">Jésus, doux et humble de cœur</text:span><text:span text:style-name="T62">, et à </text:span><text:span text:style-name="T65">nous laisser conduire par la Reine de France en nous consacrant à son Cœur immaculé, en priant le rosaire et en adorant Son Fils, Jésus Eucharistie</text:span><text:span text:style-name="T62">. </text:span></text:p>
          <text:p text:style-name="P29"><text:span text:style-name="T35">La France est au bord de l’effondrement total. Il est temps de se réveiller, de sortir de notre torpeur et, comme nous l’a dit et redit </text:span><text:span text:style-name="T66">s</text:span><text:span text:style-name="T35">aint Jean-Paul II de </text:span><text:span text:style-name="T38">faire mémoire de nos Saints et de les imiter. </text:span><text:span text:style-name="T35">Rien n’est encore définitivement perdu ! </text:span><text:span text:style-name="T38">Saint Pie X </text:span><text:span text:style-name="T35">a prophétisé la conversion de la France et </text:span><text:a xlink:type="simple" xlink:href="https://www.vatican.va/content/benedict-xvi/fr/speeches/2008/september/documents/hf_ben-xvi_spe_20080915_lourdes-congedo.html" text:style-name="Internet_20_link" text:visited-style-name="Visited_20_Internet_20_Link"><text:span text:style-name="T38">Benoît XVI</text:span><text:span text:style-name="T35">, au terme de son voyage apostolique à Lourdes, le 15 septembre 2008</text:span></text:a><text:span text:style-name="T35">, était convaincu que « </text:span><text:span text:style-name="T38">les temps sont propices à un retour à Dieu </text:span><text:span text:style-name="T35">».</text:span></text:p>
          <text:p text:style-name="P34"><text:span text:style-name="T67"/></text:p>
          <text:p text:style-name="P29"><text:a xlink:type="simple" xlink:href="https://www.vatican.va/content/leo-xiv/fr/messages/pont-messages/2025/documents/20250528-messaggio-vescovi-francia.html" text:style-name="Internet_20_link" text:visited-style-name="Visited_20_Internet_20_Link"><text:span text:style-name="T38">Notre Pape Léon XIV</text:span><text:span text:style-name="T35">, le 28 mai 2025</text:span></text:a><text:span text:style-name="T35">, écrivait à nos évêques : « </text:span><text:span text:style-name="T57">Chers frères Évêques, j’invoque l’intercession de </text:span><text:span text:style-name="T68">s</text:span><text:span text:style-name="T57">aint Jean-Eudes, de </text:span><text:span text:style-name="T68">s</text:span><text:span text:style-name="T57">aint Jean-Marie Vianney et de </text:span><text:span text:style-name="T68">s</text:span><text:span text:style-name="T57">ainte Thérèse de l’Enfant Jésus et de la Sainte Face, pour votre pays et pour le Peuple de Dieu qui y pérégrine courageusement, sous les vents contraires et parfois hostiles de l’indifférentisme, du matérialisme et de l’individualisme. Qu’ils redonnent courage à ce Peuple, dans la certitude que le Christ est vraiment ressuscité, Lui, le Sauveur du monde. Implorant sur la France la protection maternelle de sa puissante Patronne, Notre-Dame de l’Assomption, j’accorde à chacun de vous, et à toutes les personnes</text:span><text:span text:style-name="T69"> </text:span><text:span text:style-name="T57">confiées à vos soins pastoraux, la Bénédiction Apostolique </text:span><text:span text:style-name="T35">». </text:span><text:span text:style-name="T40">Préparons-nous à accueillir avec joie notre Pape Léon XIV qui veut nous aider à retrouver l’ardeur de nos grands Saints pour que la France se convertisse et soit fidèle aux promesses de son baptême et à sa mission de Fille aînée de l’Église</text:span><text:span text:style-name="T69"> </text:span><text:span text:style-name="T35">!</text:span></text:p>
          <text:p text:style-name="P34"><text:span text:style-name="T67"/></text:p>
        </text:list-item>
        <text:list-item>
          <text:p text:style-name="P36"><text:span text:style-name="T64">Rayonnons la joie et l’espérance chrétiennes !</text:span> </text:p>
          <text:p text:style-name="P29"><text:span text:style-name="T35">Depuis notre Session d’été à Sens – dont vous pouvez retrouver </text:span><text:a xlink:type="simple" xlink:href="https://fmnd.org/formation/la-joie-de-croire" text:style-name="Internet_20_link" text:visited-style-name="Visited_20_Internet_20_Link"><text:span text:style-name="T35">les enseignements sur notre Site</text:span></text:a><text:span text:style-name="T35"> –, </text:span><text:span text:style-name="T38">nous avons fait le choix de la joie et de l’espérance</text:span><text:span text:style-name="T69"> </text:span><text:span text:style-name="T35">qui doivent nous habiter </text:span><text:span text:style-name="T53">en ce temps de rentrée et en cette nouvelle année d’étude ou de travail</text:span><text:span text:style-name="T35">. Toutes nos « </text:span><text:a xlink:type="simple" xlink:href="https://fmnd.org/activites/retraites-spirituelles" text:style-name="Internet_20_link" text:visited-style-name="Visited_20_Internet_20_Link"><text:span text:style-name="T35">Retraites pour tous </text:span></text:a><text:span text:style-name="T35">» en nos différents Foyers seront sur la joie. Ce choix de la joie et de l’espérance a été </text:span><text:span text:style-name="T38">le choix des Pères du Concile Vatican II :</text:span><text:span text:style-name="T35"> </text:span><text:span text:style-name="T70">Gaudium et Spes</text:span><text:span text:style-name="T69"> </text:span><text:span text:style-name="T35">; celui de </text:span><text:span text:style-name="T37">s</text:span><text:span text:style-name="T71">ain</text:span><text:span text:style-name="T37">t</text:span><text:span text:style-name="T38"> Paul VI </text:span><text:span text:style-name="T35">dans son exhortation apostolique </text:span><text:span text:style-name="T38">« </text:span><text:a xlink:type="simple" xlink:href="https://www.clerus.org/bibliaclerusonline/fr/gkt.htm" text:style-name="Internet_20_link" text:visited-style-name="Visited_20_Internet_20_Link"><text:span text:style-name="T70">Gaudete in Domino</text:span></text:a><text:span text:style-name="T72"> »</text:span><text:span text:style-name="T35"> </text:span><text:span text:style-name="T73">= « </text:span><text:span text:style-name="T35">réjouissez-vous dans le Seigneur » en la Pentecôte 1975 ; celui du </text:span><text:span text:style-name="T38">Pape François </text:span><text:span text:style-name="T35">dans son exhortation apostolique « </text:span><text:a xlink:type="simple" xlink:href="https://www.vatican.va/content/francesco/fr/apost_exhortations/documents/papa-francesco_esortazione-ap_20131124_evangelii-gaudium.html" text:style-name="Internet_20_link" text:visited-style-name="Visited_20_Internet_20_Link"><text:span text:style-name="T70">Evangelii Gaudium</text:span></text:a><text:span text:style-name="T69"> </text:span><text:span text:style-name="T35">», la joie de l’évangile. </text:span></text:p>
          <text:p text:style-name="P34"><text:span text:style-name="T67"/></text:p>
          <text:p text:style-name="P37"><text:span text:style-name="T74">En ce temps de rentrée, nous aurions toutes les raisons de privilégier « </text:span><text:span text:style-name="T75">luctus et angor </text:span><text:span text:style-name="T74">» </text:span><text:span text:style-name="T76">=</text:span><text:span text:style-name="T74"> tristesses et angoisse, mais en tant que fils et filles de l’Église, à la suite de nos grands Saints et des Pères de Vatican II, </text:span><text:span text:style-name="T77">nous voulons et nous devons privilégier « </text:span><text:span text:style-name="T78">Gaudium et Spes </text:span><text:span text:style-name="T77">», joie et espérance</text:span><text:span text:style-name="T74"> ! </text:span><text:span text:style-name="T79">Donnons à notre Saint-Père un témoignage de joie et d’espérance : la France n’est pas encore morte, mais par la Grâce de Dieu, par la nouvelle Pentecôte, par le triomphe du Cœur immaculé de Marie et le Règne du Cœur de Jésus en nos cœurs, la France, Fille aînée de l’Église, se convertira et re</text:span><text:span text:style-name="T80">de</text:span><text:span text:style-name="T79">vien</text:span><text:span text:style-name="T80">d</text:span><text:span text:style-name="T79">ra fidèle aux promesses de son baptême et à sa mission </text:span><text:span text:style-name="T74">!</text:span></text:p>
        </text:list-item>
      </text:list>
      <text:p text:style-name="P38"><draw:g text:anchor-type="char" draw:z-index="2" draw:name="DrawObject2" draw:style-name="gr14"><draw:line draw:name="Ligne 3" draw:style-name="gr12" draw:text-style-name="P39" svg:x1="0cm" svg:y1="0.388cm" svg:x2="13.002cm" svg:y2="0.367cm"><text:p/></draw:line><draw:custom-shape draw:name="Forme 14" draw:style-name="gr15" draw:text-style-name="P41" svg:width="10.432cm" svg:height="0.519cm" svg:x="1.349cm" svg:y="0.108cm"><text:p text:style-name="P40"><text:span text:style-name="T81">les Consignes spirituelles de Mère Marie-Augusta</text:span></text:p><draw:enhanced-geometry svg:viewBox="0 0 21600 21600" draw:type="rectangle" draw:enhanced-path="M 0 0 L 21600 0 21600 21600 0 21600 0 0 Z N"/></draw:custom-shape></draw:g><text:span text:style-name="T82"/></text:p>
      <text:p text:style-name="P42"><text:span text:style-name="T44"/></text:p>
      <text:list text:style-name="L2">
        <text:list-item>
          <text:p text:style-name="P43"><text:span text:style-name="T83">Consigne </text:span><text:span text:style-name="T84">9</text:span><text:span text:style-name="T64"> : </text:span><text:span text:style-name="T85">Comme un enfant ! </text:span><text:span text:style-name="T86">« Dans les épreuves, les tentations, n’ayons pas peur, mais remplissons bien les conditions enseignées pour les surmonter : d’abord ouverture totale, qu’importe si elle nous paraît exagérée. En ne péchant pas dans la tentation nous donnons une grande preuve d’amour et d’abandon. Mais, sans l’aide de Notre-Seigneur et de ses instruments humains, nous pouvons nous sentir perdus et en effet croyons-le fermement et appuyons-nous de plus en plus : un enfant qui sent et comprend le danger se blottit contre sa mère. Il faut que nous nous considérions enfants. Écoutons et croyons ; livrons-nous simplement. J’insiste aussi pour la </text:span><text:soft-page-break/><text:span text:style-name="T86">prière et la pénitence : supportons, acceptons, vibrons à la souffrance morale ; c’est ainsi qu’on devient corédempteur, amoureux de son Seigneur ; qu’Il puisse nous demander les plus crucifiantes participations ; qu’enfin nous n’y trouvions que jouissance. Priez davantage car vous n’êtes pas assez disponibles à Dieu dans l’action. Que nos pénitences physiques soient normales. Surtout aimons et faisons aimer Jésus. Veillons et prions. Le lot des amis de Jésus, c’est la souffrance : ‘C’est ainsi que je traite mes amis » a dit Jésus à sainte Thérèse.’ »</text:span></text:p>
        </text:list-item>
      </text:list>
      <text:p text:style-name="P44"/>
      <text:p text:style-name="P45"><text:span text:style-name="T87">Notre Fondateur </text:span><text:span text:style-name="T88">commentait ainsi</text:span><text:span text:style-name="T89"> : « active ou clouée au lit, le cœur de Mère Marie-Augusta était toujours plein de la pensée de son Bien-Aimé. Ainsi c’était sans trêve ni repos qu’elle veillait et priait et offrait ses souffrances, sans pénitences spéciales, sans jeûnes sévères, car elle devait être imitable. Mais dans toutes ses douleurs, ses fatigues épuisantes, ses déceptions, elle était toujours unie au Cœur souffrant de son Sauveur. Un jour, sainte Thérèse d’Avila souffrant beaucoup, entendit Jésus lui dire : « C’est ainsi que je traite mes amis ! » Et elle lui répartit : « Ah, mon Dieu ! Pas étonnant</text:span><text:span text:style-name="T90"> </text:span><text:span text:style-name="T89">si vous en avez si peu ! » Mère Marie-Augusta comprenait la réponse de sainte Thérèse, tout en comprenant aussi la richesse de la souffrance portée avec amour. </text:span><text:span text:style-name="T91">Car Jésus lui a fait comprendre qu’en réalité la Croix est précieuse et que les chrétiens ne doivent pas en avoir peur. Mais il est bien évident qu’il faut pour cela qu’ils comprennent que la Passion de Jésus a été leur salut et que, lorsque l’on aime, tout est transformé et même que l’on peut avoir un grand bonheur, une grande joie spirituelle dans la souffrance unie à la Croix de Jésus</text:span><text:span text:style-name="T89">. </text:span><text:span text:style-name="T88">La souffrance est toujours là, très réelle et peut être intense,</text:span><text:span text:style-name="T90"> </text:span><text:span text:style-name="T89">mais il n’y a </text:span><text:span text:style-name="T92">pas de contradiction à « jouir » en même temps du bonheur de la partager avec le Bien-Aimé et de L’aider réellement à sauver des âmes et à sanctifier des cœurs</text:span><text:span text:style-name="T89">. Ainsi </text:span><text:span text:style-name="T92">Marthe Robin</text:span><text:span text:style-name="T89">, qu’un visiteur plaignait beaucoup à cause de son état d’impuissance physique et de souffrance aiguë chaque semaine, pouvait répondre clairement : « </text:span><text:span text:style-name="T93">Oui, je souffre beaucoup, mais si Jésus m’enlevait ces souffrances, combien je serais malheureuse </text:span><text:span text:style-name="T89">! »</text:span></text:p>
      <text:p text:style-name="P46"><draw:g text:anchor-type="paragraph" draw:z-index="15" draw:name="DrawObject10" draw:style-name="gr16"><draw:custom-shape draw:name="Forme 15" draw:style-name="gr2" draw:text-style-name="P48" svg:width="6.374cm" svg:height="4.31cm" svg:x="0.041cm" svg:y="0.491cm"><text:p text:style-name="P47"><text:span text:style-name="T17">Vous trouverez sur notre site tous </text:span><text:span text:style-name="T29">les enseignements de notre Session de Sens</text:span><text:span text:style-name="T17"> de cet été sur la joie. Lisons ou relisons </text:span><text:span text:style-name="T29">les mémoires de sœur Lucie </text:span><text:span text:style-name="T17">de Fatima, pour mieux comprendre l’importance de la dévotion des 1</text:span><text:span text:style-name="T94">er</text:span><text:span text:style-name="T17"> samedis du mois qui, avec la consécration de la Russie sont les deux conditions demandées par le Ciel pour le triomphe du Cœur immaculé de Marie et le temps de paix accordé au monde.</text:span></text:p><draw:enhanced-geometry svg:viewBox="0 0 21600 21600" draw:mirror-horizontal="false" draw:mirror-vertical="false" draw:path-stretchpoint-x="10800" draw:path-stretchpoint-y="10800" draw:text-areas="?f3 ?f4 ?f5 ?f6" draw:type="round-rectangle" draw:modifiers="1386.16071428571"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17" draw:style-name="gr17" draw:text-style-name="P13" svg:width="4.042cm" svg:height="0.38cm" svg:x="0.427cm" svg:y="0.205cm"><text:p text:style-name="P12"><text:span text:style-name="T14">4</text:span><text:span text:style-name="T26">e</text:span><text:span text:style-name="T18">rubrique : </text:span><text:span text:style-name="T28">Formation</text:span></text:p><draw:enhanced-geometry svg:viewBox="0 0 21600 21600" draw:type="rectangle" draw:enhanced-path="M 0 0 L 21600 0 21600 21600 0 21600 0 0 Z N"/></draw:custom-shape></draw:g></text:p>
      <text:p text:style-name="P49"><draw:g text:anchor-type="paragraph" draw:z-index="14" draw:name="DrawObject11" draw:style-name="gr16"><draw:custom-shape draw:name="Forme 16" draw:style-name="gr2" draw:text-style-name="P51" svg:width="6.374cm" svg:height="3.509cm" svg:x="6.731cm" svg:y="0.257cm"><text:p text:style-name="P50"><text:span text:style-name="T95">En cette année de la joie, soyons des témoins convaincus et déterminés. Redisons avec conviction : la France n’est pas encore morte. La Reine de France nous a souvent protégés, elle nous protégera encore. </text:span><text:span text:style-name="T96">Levons-nous ! Allons ! Soyons les petits instruments du Cœur immaculé de Marie pour hâter le triomphe de son Cœur.</text:span></text:p><draw:enhanced-geometry svg:viewBox="0 0 21600 21600" draw:mirror-horizontal="false" draw:mirror-vertical="false" draw:path-stretchpoint-x="10800" draw:path-stretchpoint-y="10800" draw:text-areas="?f3 ?f4 ?f5 ?f6" draw:type="round-rectangle" draw:modifiers="1386.16071428571"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draw:name="Forme 18" draw:style-name="gr18" draw:text-style-name="P13" svg:width="3.387cm" svg:height="0.38cm" svg:x="7.038cm" svg:y="0.012cm"><text:p text:style-name="P12"><text:span text:style-name="T21">5</text:span><text:span text:style-name="T97">e</text:span><text:span text:style-name="T22">rubrique : </text:span><text:span text:style-name="T98">action</text:span></text:p><draw:enhanced-geometry svg:viewBox="0 0 21600 21600" draw:type="rectangle" draw:enhanced-path="M 0 0 L 21600 0 21600 21600 0 21600 0 0 Z N"/></draw:custom-shape></draw:g><text:span text:style-name="Car._20_predefinito_20_paragrafo"><text:span text:style-name="T99">Nous vous souhaitons une bonne rentrée et nous vous assurons de nos prières et de notre affection. Je vous bénis affectueusement et je vous assure de la prière et de l’affection de Père Joseph, de Mère Hélène et de nos sœurs et frères. Merci pour vos prières et votre générosité. Soyons unis dans l’amour et prions, souffrons, offrons pour tous ceux qui souffrent des guerres, du terrorisme et d’autres violences !</text:span></text:span></text:p>
      <text:p text:style-name="P52"><draw:frame draw:style-name="fr2" draw:name="Cadre9" text:anchor-type="paragraph" svg:x="-0.259cm" svg:y="0.593cm" svg:width="13.905cm" draw:z-index="4"><draw:text-box fo:min-height="3.528cm"><draw:custom-shape text:anchor-type="frame" draw:z-index="6" draw:name="Forme 22" draw:style-name="gr19" draw:text-style-name="P54" svg:width="7.13cm" svg:height="0.38cm" svg:x="0.319cm" svg:y="0.254cm"><text:p text:style-name="P53"><text:span text:style-name="T100">Nouvelles du site Notre-Dame des Neiges</text:span></text:p><draw:enhanced-geometry svg:viewBox="0 0 21600 21600" draw:type="rectangle" draw:enhanced-path="M 0 0 L 21600 0 21600 21600 0 21600 0 0 Z N"/></draw:custom-shape><text:p text:style-name="P55"><draw:custom-shape text:anchor-type="paragraph" draw:z-index="5" draw:name="Forme 20" draw:style-name="gr20" draw:text-style-name="P58" svg:width="13.463cm" svg:height="2.678cm" svg:x="0.032cm" svg:y="0.24cm"><text:p text:style-name="P56"><text:span text:style-name="T101">Nous rendons grâce pour la confirmation de notre permis de construire ; merci pour vos prières ! Pour plus d’infos, rendez-vous sur sitendn.fmnd.org </text:span></text:p><text:p text:style-name="P57"><text:span text:style-name="T102">Pour nous aider</text:span><text:span text:style-name="T103">, vous pouvez envoyer vos dons, en précisant : « don pour Site NDN », et en indiquant dans chaque cas si vous souhaitez un reçu fiscal (merci alors de nous communiquer votre adresse). </text:span></text:p><text:p text:style-name="P57"><text:span text:style-name="T103">- Par chèque à l’ordre de « Famille Missionnaire de Notre-Dame » à : FMND, 65 rue du Village – 07450 Saint-Pierre de Colombier </text:span></text:p><text:p text:style-name="P57"><text:span text:style-name="T103">- Par virement : nous contacter </text:span></text:p><text:p text:style-name="P57"><text:span text:style-name="T103">- Par carte bancaire : possibilité de don en ligne sur don.fmnd.org</text:span></text:p><draw:enhanced-geometry svg:viewBox="0 0 21600 21600" draw:mirror-horizontal="false" draw:mirror-vertical="false" draw:path-stretchpoint-x="10800" draw:path-stretchpoint-y="10800" draw:text-areas="?f3 ?f4 ?f5 ?f6" draw:type="round-rectangle" draw:modifiers="1962.23175965665"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draw:text-box></draw:frame><text:span text:style-name="Car._20_predefinito_20_paragrafo"><text:span text:style-name="T104">P</text:span></text:span><text:span text:style-name="Car._20_predefinito_20_paragrafo"><text:span text:style-name="T105">ère</text:span></text:span><text:span text:style-name="Car._20_predefinito_20_paragrafo"><text:span text:style-name="T104"> Bernard</text:span></text:span><draw:frame draw:style-name="fr1" draw:name="Image4" text:anchor-type="char" svg:x="6.283cm" svg:y="0.593cm" svg:width="0.695cm" svg:height="0.697cm" draw:z-index="7"><draw:image xlink:href="Pictures/10008447000052C9000052EC5CCD6930.svg" xlink:type="simple" xlink:show="embed" xlink:actuate="onLoad" draw:mime-type="image/svg+xml"/><draw:image xlink:href="Pictures/10000001000002C3000002C41C96277C.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Garamond" svg:font-family="Garamond" style:font-family-generic="roman"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Mangal" svg:font-family="Mangal" style:font-family-generic="roman" style:font-pitch="variable"/>
    <style:font-face style:name="Noto Sans CJK SC Regular" svg:font-family="'Noto Sans CJK SC Regular'" style:font-family-generic="system" style:font-pitch="variable"/>
    <style:font-face style:name="Open Sans" svg:font-family="'Open Sans'" style:font-family-generic="swiss" style:font-pitch="variable"/>
    <style:font-face style:name="Open Sans1" svg:font-family="'Open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stroke-dash draw:name="Dash_20_Dot_20_1" draw:display-name="Dash Dot 1"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oto Sans CJK SC Regular"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oto Sans CJK SC Regular" style:font-size-asian="10.5pt" style:language-asian="zh" style:country-asian="CN" style:font-name-complex="Lohit Devanagari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319cm" fo:margin-bottom="0.21cm" style:contextual-spacing="false" fo:text-align="center" style:justify-single-word="false" fo:keep-with-next="always"/>
      <style:text-properties fo:font-variant="small-caps" style:font-name="Open Sans1" fo:font-family="'Open Sans'" style:font-style-name="Normal" style:font-family-generic="swiss" style:font-pitch="variable" fo:font-size="14pt" fo:font-weight="bold" style:font-name-asian="Noto Sans CJK SC Regular" style:font-family-asian="'Noto Sans CJK SC Regular'"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cm" style:contextual-spacing="false" fo:line-height="100%" fo:text-align="justify" style:justify-single-word="false" fo:text-indent="0cm" style:auto-text-indent="false" style:page-number="auto">
        <style:tab-stops>
          <style:tab-stop style:position="0.6cm"/>
          <style:tab-stop style:position="1cm"/>
        </style:tab-stops>
      </style:paragraph-properties>
      <style:text-properties style:font-name="Open Sans1" fo:font-family="'Open Sans'" style:font-style-name="Normal" style:font-family-generic="swiss" style:font-pitch="variable" fo:font-size="8.5pt" style:font-size-asian="10.5pt"/>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Open Sans1" fo:font-family="'Open Sans'" style:font-style-name="Normal" style:font-family-generic="swiss" style:font-pitch="variable" fo:font-size="8pt" style:font-size-asian="10pt" style:font-size-complex="10pt"/>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30%" fo:font-weight="bold" style:font-size-asian="130%" style:font-weight-asian="bold" style:font-size-complex="130%" style:font-weight-complex="bold"/>
    </style:style>
    <style:style style:name="Quotations" style:family="paragraph" style:parent-style-name="Standard" style:class="html">
      <style:paragraph-properties fo:margin-left="0.801cm" fo:margin-right="0cm" fo:margin-top="0cm" fo:margin-bottom="0.199cm" style:contextual-spacing="false" fo:text-align="justify" style:justify-single-word="false" fo:text-indent="0cm" style:auto-text-indent="false"/>
      <style:text-properties style:font-name="Open Sans1" fo:font-family="'Open Sans'" style:font-style-name="Normal" style:font-family-generic="swiss" style:font-pitch="variable" fo:font-size="8pt"/>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Frame_20_contents" style:display-name="Frame contents" style:family="paragraph" style:parent-style-name="Standard" style:class="extra"/>
    <style:style style:name="Style_20_de_20_dessin_20_par_20_défaut" style:display-name="Style de dessin par défaut" style:family="paragraph">
      <style:paragraph-properties fo:margin-top="0cm" fo:margin-bottom="0cm" style:contextual-spacing="false" style:line-height-at-least="0.353cm"/>
      <style:text-properties fo:font-variant="normal" fo:text-transform="none"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Times New Roman1" style:font-family-complex="'Times New Roman'" style:font-family-generic-complex="system" style:font-pitch-complex="variable" style:font-size-complex="12pt" style:text-emphasize="none"/>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Car._20_predefinito_20_paragrafo" style:display-name="Car. predefinito paragrafo"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14.801cm" fo:page-height="21.001cm" style:num-format="1" style:print-orientation="portrait" fo:margin-top="0.9cm" fo:margin-bottom="0.9cm" fo:margin-left="0.9cm" fo:margin-right="0.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14.801cm" fo:page-height="21.001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9-01-30T15:03:57.926167589</meta:creation-date>
    <dc:date>2026-08-31T21:14:08.979709100</dc:date>
    <meta:editing-duration>P1DT5H4M4S</meta:editing-duration>
    <meta:editing-cycles>250</meta:editing-cycles>
    <meta:generator>LibreOffice/25.8.4.2$Windows_X86_64 LibreOffice_project/290daaa01b999472f0c7a3890eb6a550fd74c6df</meta:generator>
    <dc:creator>Famille Domini</dc:creator>
    <meta:printed-by>Famille Domini</meta:printed-by>
    <meta:print-date>2026-02-03T12:00:07.020011258</meta:print-date>
    <meta:document-statistic meta:table-count="0" meta:image-count="2" meta:object-count="0" meta:page-count="4" meta:paragraph-count="30" meta:word-count="2258" meta:character-count="12724" meta:non-whitespace-character-count="10506"/>
  </office:meta>
</office:document-meta>
</file>